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/>
    </style:style>
    <style:style style:name="ce5" style:family="table-cell" style:parent-style-name="Default" style:data-style-name="N36">
      <style:table-cell-properties fo:border="thin solid #000000" style:vertical-align="middle" style:shrink-to-fit="true" style:repeat-content="false"/>
      <style:paragraph-properties fo:text-align="center"/>
      <style:text-properties fo:color="#62626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6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706cm"/>
      <style:text-properties fo:color="#000000" fo:font-size="6pt" style:font-size-asian="6pt" style:font-size-complex="6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color="#626262" fo:font-size="6pt" style:font-size-asian="6pt" style:font-size-complex="6pt" style:font-family-generic="swiss"/>
    </style:style>
    <style:style style:name="ce1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fo:font-size="6pt" style:font-size-asian="6pt" style:font-size-complex="6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2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3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color="#707072" fo:font-size="7pt" style:font-size-asian="7pt" style:font-size-complex="7pt" fo:font-weight="bold" style:font-weight-asian="bold" style:font-weight-complex="bold" style:font-family-generic="swiss"/>
    </style:style>
    <style:style style:name="ce14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fo:font-size="7pt" style:font-size-asian="7pt" style:font-size-complex="7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color="#626262" fo:font-size="6pt" style:font-size-asian="6pt" style:font-size-complex="6pt" fo:font-weight="bold" style:font-weight-asian="bold" style:font-weight-complex="bold" style:font-family-generic="swiss"/>
    </style:style>
    <style:style style:name="ce1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18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9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21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6pt" style:font-size-asian="6pt" style:font-size-complex="6pt" fo:font-weight="bold" style:font-weight-asian="bold" style:font-weight-complex="bold"/>
    </style:style>
    <style:style style:name="ce23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707072" fo:font-size="6pt" style:font-size-asian="6pt" style:font-size-complex="6pt" fo:font-weight="bold" style:font-weight-asian="bold" style:font-weight-complex="bold" style:font-family-generic="swiss"/>
    </style:style>
    <style:style style:name="ce24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707072" fo:font-size="6pt" style:font-size-asian="6pt" style:font-size-complex="6pt" style:font-family-generic="swiss"/>
    </style:style>
    <style:style style:name="ce25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707072" fo:font-size="7pt" style:font-size-asian="7pt" style:font-size-complex="7pt" fo:font-weight="bold" style:font-weight-asian="bold" style:font-weight-complex="bold" style:font-family-generic="swiss"/>
    </style:style>
    <style:style style:name="ce26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fo:font-size="5pt" style:font-size-asian="5pt" style:font-size-complex="5pt" style:font-family-generic="swiss"/>
    </style:style>
    <style:style style:name="ce2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fo:font-size="5pt" style:font-size-asian="5pt" style:font-size-complex="5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.353cm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1.765cm"/>
      <style:text-properties fo:color="#000000" fo:font-size="6pt" style:font-size-asian="6pt" style:font-size-complex="6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1.059cm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12pt" style:font-size-asian="12pt" style:font-size-complex="12pt" style:text-underline-style="solid" style:text-underline-type="single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12pt" style:font-size-asian="12pt" style:font-size-complex="12pt" style:text-underline-style="solid" style:text-underline-type="single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43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44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45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.706cm"/>
      <style:text-properties fo:color="#000000" fo:font-size="6pt" style:font-size-asian="6pt" style:font-size-complex="6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.706cm"/>
      <style:text-properties fo:color="#000000" fo:font-size="6pt" style:font-size-asian="6pt" style:font-size-complex="6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.706cm"/>
      <style:text-properties fo:color="#000000" fo:font-size="6pt" style:font-size-asian="6pt" style:font-size-complex="6pt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55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color="#626262" fo:font-size="6pt" style:font-size-asian="6pt" style:font-size-complex="6pt" fo:font-weight="bold" style:font-weight-asian="bold" style:font-weight-complex="bold" style:font-family-generic="swiss"/>
    </style:style>
    <style:style style:name="ce56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fo:color="#626262" fo:font-size="6pt" style:font-size-asian="6pt" style:font-size-complex="6pt" fo:font-weight="bold" style:font-weight-asian="bold" style:font-weight-complex="bold" style:font-family-generic="swiss"/>
    </style:style>
    <style:style style:name="ce57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color="#626262" fo:font-size="6pt" style:font-size-asian="6pt" style:font-size-complex="6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6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color="#626262" fo:font-size="7pt" style:font-size-asian="7pt" style:font-size-complex="7pt" fo:font-weight="bold" style:font-weight-asian="bold" style:font-weight-complex="bold" style:font-family-generic="swiss"/>
    </style:style>
    <style:style style:name="ce62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fo:color="#626262" fo:font-size="7pt" style:font-size-asian="7pt" style:font-size-complex="7pt" fo:font-weight="bold" style:font-weight-asian="bold" style:font-weight-complex="bold" style:font-family-generic="swiss"/>
    </style:style>
    <style:style style:name="ce6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color="#626262" fo:font-size="7pt" style:font-size-asian="7pt" style:font-size-complex="7pt" fo:font-weight="bold" style:font-weight-asian="bold" style:font-weight-complex="bold" style:font-family-generic="swiss"/>
    </style:style>
    <style:style style:name="ce64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65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66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67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68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6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7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0cm"/>
      <style:text-properties fo:color="#626262" fo:font-size="7pt" style:font-size-asian="7pt" style:font-size-complex="7pt" style:font-family-generic="swiss"/>
    </style:style>
    <style:style style:name="ce71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start" fo:margin-left="0cm"/>
      <style:text-properties fo:color="#626262" fo:font-size="7pt" style:font-size-asian="7pt" style:font-size-complex="7pt" style:font-family-generic="swiss"/>
    </style:style>
    <style:style style:name="ce72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start" fo:margin-left="0cm"/>
      <style:text-properties fo:color="#626262" fo:font-size="7pt" style:font-size-asian="7pt" style:font-size-complex="7pt" style:font-family-generic="swiss"/>
    </style:style>
    <style:style style:name="ce73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74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75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8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8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8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9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9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9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93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0cm"/>
      <style:text-properties fo:color="#626262" style:font-name="Arial" style:font-name-asian="Arial" style:font-name-complex="Arial" fo:font-size="10pt" style:font-size-asian="10pt" style:font-size-complex="10pt" style:font-family-generic="swiss"/>
    </style:style>
    <style:style style:name="ce94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start" fo:margin-left="0cm"/>
      <style:text-properties fo:color="#626262" style:font-name="Arial" style:font-name-asian="Arial" style:font-name-complex="Arial" fo:font-size="10pt" style:font-size-asian="10pt" style:font-size-complex="10pt" style:font-family-generic="swiss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1.412cm"/>
    </style:style>
    <style:style style:name="ce96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start" fo:margin-left="0.353cm"/>
      <style:text-properties fo:color="#7075B1" fo:font-size="16pt" style:font-size-asian="16pt" style:font-size-complex="16pt" style:font-family-generic="swiss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706cm"/>
      <style:text-properties fo:color="#000000" fo:font-size="8pt" style:font-size-asian="8pt" style:font-size-complex="8pt" style:text-underline-style="solid" style:text-underline-type="single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fo:font-size="8pt" style:font-size-asian="8pt" style:font-size-complex="8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  <style:text-properties fo:color="#000000" fo:font-size="8pt" style:font-size-asian="8pt" style:font-size-complex="8pt" fo:font-weight="bold" style:font-weight-asian="bold" style:font-weight-complex="bold"/>
    </style:style>
    <style:style style:name="ce10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0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0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03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</style:style>
    <style:style style:name="ce10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1.059cm"/>
    </style:style>
    <style:style style:name="ce105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e106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10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1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113" style:family="table-cell" style:parent-style-name="Default" style:data-style-name="N0">
      <style:table-cell-properties style:vertical-align="top" fo:wrap-option="wrap" style:repeat-content="false"/>
      <style:paragraph-properties fo:text-align="start" fo:margin-left="1.059cm"/>
    </style:style>
    <style:style style:name="ce1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27pt" style:font-size-asian="27pt" style:font-size-complex="27pt" style:text-underline-style="solid" style:text-underline-type="single"/>
    </style:style>
    <style:style style:name="ce115" style:family="table-cell" style:parent-style-name="Default" style:data-style-name="N0">
      <style:table-cell-properties style:vertical-align="top" fo:wrap-option="wrap" style:repeat-content="false"/>
      <style:paragraph-properties fo:text-align="start" fo:margin-left="1.059cm"/>
      <style:text-properties fo:color="#000000" fo:font-size="8pt" style:font-size-asian="8pt" style:font-size-complex="8pt"/>
    </style:style>
    <style:style style:name="ce116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27pt" style:font-size-asian="27pt" style:font-size-complex="27pt" style:text-underline-style="solid" style:text-underline-type="single"/>
    </style:style>
    <style:style style:name="ce117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1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13.061cm"/>
    </style:style>
    <style:style style:name="ce119" style:family="table-cell" style:parent-style-name="Default" style:data-style-name="N0">
      <style:table-cell-properties style:vertical-align="top" fo:wrap-option="wrap" style:repeat-content="false"/>
      <style:paragraph-properties fo:text-align="start" fo:margin-left="2.118cm"/>
    </style:style>
    <style:style style:name="ce12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2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1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1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1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12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706cm"/>
      <style:text-properties fo:color="#000000" fo:font-size="6pt" style:font-size-asian="6pt" style:font-size-complex="6pt"/>
    </style:style>
    <style:style style:name="ce12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fo:font-size="6pt" style:font-size-asian="6pt" style:font-size-complex="6pt" fo:font-weight="bold" style:font-weight-asian="bold" style:font-weight-complex="bold" style:font-family-generic="swiss"/>
    </style:style>
    <style:style style:name="ce1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12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fo:font-size="7pt" style:font-size-asian="7pt" style:font-size-complex="7pt" fo:font-weight="bold" style:font-weight-asian="bold" style:font-weight-complex="bold" style:font-family-generic="swiss"/>
    </style:style>
    <style:style style:name="ce13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/>
    </style:style>
    <style:style style:name="ce131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2626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3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33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707072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134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cm"/>
      <style:text-properties fo:color="#626262" fo:font-size="7pt" style:font-size-asian="7pt" style:font-size-complex="7pt" style:font-family-generic="swiss"/>
    </style:style>
    <style:style style:name="T1" style:family="text" style:parent-style-name="Default">
      <style:text-properties fo:color="#626262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707072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707072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89AEBA" style:text-line-through-style="none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707E97" style:text-line-through-style="none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626262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6489AA" style:text-line-through-style="none" style:font-name="Times New Roman" style:font-name-asian="Times New Roman" style:font-name-complex="Times New Roman" fo:font-size="69pt" style:font-size-asian="69pt" style:font-size-complex="6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8" style:family="text" style:parent-style-name="Default">
      <style:text-properties fo:color="#5D6E89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" style:family="text" style:parent-style-name="Default">
      <style:text-properties fo:color="#707E97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" style:family="text" style:parent-style-name="Default">
      <style:text-properties fo:color="#5D6E89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707E97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2" style:family="text" style:parent-style-name="Default">
      <style:text-properties fo:color="#707E97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707E97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" style:family="text" style:parent-style-name="Default">
      <style:text-properties fo:color="#5D6E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A3A3A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BABFC1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" style:family="text" style:parent-style-name="Default">
      <style:text-properties fo:color="#8A8C8C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" style:family="text" style:parent-style-name="Default">
      <style:text-properties fo:color="#707E97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" style:family="text" style:parent-style-name="Default">
      <style:text-properties fo:color="#707072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0" style:family="text" style:parent-style-name="Default">
      <style:text-properties fo:color="#707E97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1" style:family="text" style:parent-style-name="Default">
      <style:text-properties fo:color="#525252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2" style:family="text" style:parent-style-name="Default">
      <style:text-properties fo:color="#626262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3" style:family="text" style:parent-style-name="Default">
      <style:text-properties fo:color="#52525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4" style:family="text" style:parent-style-name="Default">
      <style:text-properties fo:color="#62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5" style:family="text" style:parent-style-name="Default">
      <style:text-properties fo:color="#70707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6" style:family="text" style:parent-style-name="Default">
      <style:text-properties fo:color="#626262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7" style:family="text" style:parent-style-name="Default">
      <style:text-properties fo:color="#70707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roman"/>
    </style:style>
    <style:style style:name="T28" style:family="text" style:parent-style-name="Default">
      <style:text-properties fo:color="#62626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roman"/>
    </style:style>
    <style:style style:name="T29" style:family="text" style:parent-style-name="Default">
      <style:text-properties fo:color="#62626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0" style:family="text" style:parent-style-name="Default">
      <style:text-properties fo:color="#62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1" style:family="text" style:parent-style-name="Default">
      <style:text-properties fo:color="#626262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32" style:family="text" style:parent-style-name="Default">
      <style:text-properties fo:color="#707072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3" style:family="text" style:parent-style-name="Default">
      <style:text-properties fo:color="#626262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4" style:family="text" style:parent-style-name="Default">
      <style:text-properties fo:color="#525252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5" style:family="text" style:parent-style-name="Default">
      <style:text-properties fo:color="#62626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6" style:family="text" style:parent-style-name="Default">
      <style:text-properties fo:color="#525252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7" style:family="text" style:parent-style-name="Default">
      <style:text-properties fo:color="#707072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8" style:family="text" style:parent-style-name="Default">
      <style:text-properties fo:color="#525252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9" style:family="text" style:parent-style-name="Default">
      <style:text-properties fo:color="#626262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0" style:family="text" style:parent-style-name="Default">
      <style:text-properties fo:color="#626262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1" style:family="text" style:parent-style-name="Default">
      <style:text-properties fo:color="#626262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42" style:family="text" style:parent-style-name="Default">
      <style:text-properties fo:color="#626262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3" style:family="text" style:parent-style-name="Default">
      <style:text-properties fo:color="#525252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4" style:family="text" style:parent-style-name="Default">
      <style:text-properties fo:color="#707072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5" style:family="text" style:parent-style-name="Default">
      <style:text-properties fo:color="#A3A3A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6" style:family="text" style:parent-style-name="Default">
      <style:text-properties fo:color="#62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7" style:family="text" style:parent-style-name="Default">
      <style:text-properties fo:color="#70707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8" style:family="text" style:parent-style-name="Default">
      <style:text-properties fo:color="#626262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9" style:family="text" style:parent-style-name="Default">
      <style:text-properties fo:color="#62626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0" style:family="text" style:parent-style-name="Default">
      <style:text-properties fo:color="#62626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1" style:family="text" style:parent-style-name="Default">
      <style:text-properties fo:color="#707072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2" style:family="text" style:parent-style-name="Default">
      <style:text-properties fo:color="#626262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3" style:family="text" style:parent-style-name="Default">
      <style:text-properties fo:color="#707E97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4" style:family="text" style:parent-style-name="Default">
      <style:text-properties fo:color="#5D6E89" style:text-line-through-style="none" style:font-name="Times New Roman" style:font-name-asian="Times New Roman" style:font-name-complex="Times New Roman" fo:font-size="25pt" style:font-size-asian="25pt" style:font-size-complex="25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55" style:family="text" style:parent-style-name="Default">
      <style:text-properties fo:color="#5D6E89" style:text-line-through-style="none" style:font-name="Times New Roman" style:font-name-asian="Times New Roman" style:font-name-complex="Times New Roman" fo:font-size="29pt" style:font-size-asian="29pt" style:font-size-complex="29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56" style:family="text" style:parent-style-name="Default">
      <style:text-properties fo:color="#5D6E89" style:text-line-through-style="none" style:font-name="Times New Roman" style:font-name-asian="Times New Roman" style:font-name-complex="Times New Roman" fo:font-size="29pt" style:font-size-asian="29pt" style:font-size-complex="2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7" style:family="text" style:parent-style-name="Default">
      <style:text-properties fo:color="#5D6E89" style:text-line-through-style="none" style:font-name="Times New Roman" style:font-name-asian="Times New Roman" style:font-name-complex="Times New Roman" fo:font-size="23pt" style:font-size-asian="23pt" style:font-size-complex="23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58" style:family="text" style:parent-style-name="Default">
      <style:text-properties fo:color="#5D6E89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9" style:family="text" style:parent-style-name="Default">
      <style:text-properties fo:color="#5D6E89" style:text-line-through-style="none" style:font-name="Times New Roman" style:font-name-asian="Times New Roman" style:font-name-complex="Times New Roman" fo:font-size="19pt" style:font-size-asian="19pt" style:font-size-complex="1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0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1" style:family="text" style:parent-style-name="Default">
      <style:text-properties fo:color="#5D6E8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2" style:family="text" style:parent-style-name="Default">
      <style:text-properties fo:color="#52525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3" style:family="text" style:parent-style-name="Default">
      <style:text-properties fo:color="#70707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4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65" style:family="text" style:parent-style-name="Default">
      <style:text-properties fo:color="#626262" style:text-line-through-style="none" style:font-name="Times New Roman" style:font-name-asian="Times New Roman" style:font-name-complex="Times New Roman" fo:font-size="26pt" style:font-size-asian="26pt" style:font-size-complex="2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6" style:family="text" style:parent-style-name="Default">
      <style:text-properties fo:color="#627289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7" style:family="text" style:parent-style-name="Default">
      <style:text-properties fo:color="#626262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8" style:family="text" style:parent-style-name="Default">
      <style:text-properties fo:color="#626262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69" style:family="text" style:parent-style-name="Default">
      <style:text-properties fo:color="#627289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0" style:family="text" style:parent-style-name="Default">
      <style:text-properties fo:color="#6272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1" style:family="text" style:parent-style-name="Default">
      <style:text-properties fo:color="#A7A8AA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2" style:family="text" style:parent-style-name="Default">
      <style:text-properties fo:color="#627289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3" style:family="text" style:parent-style-name="Default">
      <style:text-properties fo:color="#627289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4" style:family="text" style:parent-style-name="Default">
      <style:text-properties fo:color="#757CAF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5" style:family="text" style:parent-style-name="Default">
      <style:text-properties fo:color="#626262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6" style:family="text" style:parent-style-name="Default">
      <style:text-properties fo:color="#6272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7" style:family="text" style:parent-style-name="Default">
      <style:text-properties fo:color="#8E9091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8" style:family="text" style:parent-style-name="Default">
      <style:text-properties fo:color="#8E9091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9" style:family="text" style:parent-style-name="Default">
      <style:text-properties fo:color="#B5BAB8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0" style:family="text" style:parent-style-name="Default">
      <style:text-properties fo:color="#7C7E7E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1" style:family="text" style:parent-style-name="Default">
      <style:text-properties fo:color="#505050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82" style:family="text" style:parent-style-name="Default">
      <style:text-properties fo:color="#626262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83" style:family="text" style:parent-style-name="Default">
      <style:text-properties fo:color="#62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84" style:family="text" style:parent-style-name="Default">
      <style:text-properties fo:color="#626262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5" style:family="text" style:parent-style-name="Default">
      <style:text-properties fo:color="#626262" style:text-line-through-style="none"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86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7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88" style:family="text" style:parent-style-name="Default">
      <style:text-properties fo:color="#50505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89" style:family="text" style:parent-style-name="Default">
      <style:text-properties fo:color="#626262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0" style:family="text" style:parent-style-name="Default">
      <style:text-properties fo:color="#626262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modern"/>
    </style:style>
    <style:style style:name="T91" style:family="text" style:parent-style-name="Default">
      <style:text-properties fo:color="#7C7E7E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modern"/>
    </style:style>
    <style:style style:name="T92" style:family="text" style:parent-style-name="Default">
      <style:text-properties fo:color="#505050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93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94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5" style:family="text" style:parent-style-name="Default">
      <style:text-properties fo:color="#50505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6" style:family="text" style:parent-style-name="Default">
      <style:text-properties fo:color="#8E9091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7" style:family="text" style:parent-style-name="Default">
      <style:text-properties fo:color="#626262" style:text-line-through-style="none" style:font-name="Arial" style:font-name-asian="Arial" style:font-name-complex="Arial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8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99" style:family="text" style:parent-style-name="Default">
      <style:text-properties fo:color="#C8C8C8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00" style:family="text" style:parent-style-name="Default">
      <style:text-properties fo:color="#626262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1" style:family="text" style:parent-style-name="Default">
      <style:text-properties fo:color="#62626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02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03" style:family="text" style:parent-style-name="Default">
      <style:text-properties fo:color="#8E9091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04" style:family="text" style:parent-style-name="Default">
      <style:text-properties fo:color="#626262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05" style:family="text" style:parent-style-name="Default">
      <style:text-properties fo:color="#626262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06" style:family="text" style:parent-style-name="Default">
      <style:text-properties fo:color="#626262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07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08" style:family="text" style:parent-style-name="Default">
      <style:text-properties fo:color="#8E9091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09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10" style:family="text" style:parent-style-name="Default">
      <style:text-properties fo:color="#626262" style:text-line-through-style="none" style:font-name="Arial" style:font-name-asian="Arial" style:font-name-complex="Arial" fo:font-size="41pt" style:font-size-asian="41pt" style:font-size-complex="4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1" style:family="text" style:parent-style-name="Default">
      <style:text-properties fo:color="#3A3B3B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12" style:family="text" style:parent-style-name="Default">
      <style:text-properties fo:color="#626262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13" style:family="text" style:parent-style-name="Default">
      <style:text-properties fo:color="#626262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4" style:family="text" style:parent-style-name="Default">
      <style:text-properties fo:color="#8E9091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5" style:family="text" style:parent-style-name="Default">
      <style:text-properties fo:color="#626262" style:text-line-through-style="none" style:font-name="Arial" style:font-name-asian="Arial" style:font-name-complex="Arial" fo:font-size="24pt" style:font-size-asian="24pt" style:font-size-complex="24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16" style:family="text" style:parent-style-name="Default">
      <style:text-properties fo:color="#626262" style:text-line-through-style="none" style:font-name="Arial" style:font-name-asian="Arial" style:font-name-complex="Arial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17" style:family="text" style:parent-style-name="Default">
      <style:text-properties fo:color="#A7A8AA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18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9" style:family="text" style:parent-style-name="Default">
      <style:text-properties fo:color="#626262" style:text-line-through-style="none" style:font-name="Arial" style:font-name-asian="Arial" style:font-name-complex="Arial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20" style:family="text" style:parent-style-name="Default">
      <style:text-properties fo:color="#505050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1" style:family="text" style:parent-style-name="Default">
      <style:text-properties fo:color="#50505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2" style:family="text" style:parent-style-name="Default">
      <style:text-properties fo:color="#A7A8AA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23" style:family="text" style:parent-style-name="Default">
      <style:text-properties fo:color="#626262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4" style:family="text" style:parent-style-name="Default">
      <style:text-properties fo:color="#626262" style:text-line-through-style="none" style:font-name="Arial" style:font-name-asian="Arial" style:font-name-complex="Arial" fo:font-size="29pt" style:font-size-asian="29pt" style:font-size-complex="29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25" style:family="text" style:parent-style-name="Default">
      <style:text-properties fo:color="#626262" style:text-line-through-style="none" style:font-name="Arial" style:font-name-asian="Arial" style:font-name-complex="Arial" fo:font-size="29pt" style:font-size-asian="29pt" style:font-size-complex="2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6" style:family="text" style:parent-style-name="Default">
      <style:text-properties fo:color="#505050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27" style:family="text" style:parent-style-name="Default">
      <style:text-properties fo:color="#505050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8" style:family="text" style:parent-style-name="Default">
      <style:text-properties fo:color="#505050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29" style:family="text" style:parent-style-name="Default">
      <style:text-properties fo:color="#505050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30" style:family="text" style:parent-style-name="Default">
      <style:text-properties fo:color="#626262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131" style:family="text" style:parent-style-name="Default">
      <style:text-properties fo:color="#626262" style:text-line-through-style="none" style:font-name="Arial" style:font-name-asian="Arial" style:font-name-complex="Arial" fo:font-size="25pt" style:font-size-asian="25pt" style:font-size-complex="2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2" style:family="text" style:parent-style-name="Default">
      <style:text-properties fo:color="#626262" style:text-line-through-style="none" style:font-name="Arial" style:font-name-asian="Arial" style:font-name-complex="Arial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33" style:family="text" style:parent-style-name="Default">
      <style:text-properties fo:color="#626262" style:text-line-through-style="none" style:font-name="Arial" style:font-name-asian="Arial" style:font-name-complex="Arial" fo:font-size="25pt" style:font-size-asian="25pt" style:font-size-complex="25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34" style:family="text" style:parent-style-name="Default">
      <style:text-properties fo:color="#626262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35" style:family="text" style:parent-style-name="Default">
      <style:text-properties fo:color="#626262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6" style:family="text" style:parent-style-name="Default">
      <style:text-properties fo:color="#626262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37" style:family="text" style:parent-style-name="Default">
      <style:text-properties fo:color="#626262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38" style:family="text" style:parent-style-name="Default">
      <style:text-properties fo:color="#626262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9" style:family="text" style:parent-style-name="Default">
      <style:text-properties fo:color="#626262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0" style:family="text" style:parent-style-name="Default">
      <style:text-properties fo:color="#626262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41" style:family="text" style:parent-style-name="Default">
      <style:text-properties fo:color="#62626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42" style:family="text" style:parent-style-name="Default">
      <style:text-properties fo:color="#7C7E7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43" style:family="text" style:parent-style-name="Default">
      <style:text-properties fo:color="#7C7E7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4" style:family="text" style:parent-style-name="Default">
      <style:text-properties fo:color="#505050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5" style:family="text" style:parent-style-name="Default">
      <style:text-properties fo:color="#627289" style:text-line-through-style="none" style:font-name="Arial" style:font-name-asian="Arial" style:font-name-complex="Arial" fo:font-size="30pt" style:font-size-asian="30pt" style:font-size-complex="3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6" style:family="text" style:parent-style-name="Default">
      <style:text-properties fo:color="#626262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47" style:family="text" style:parent-style-name="Default">
      <style:text-properties fo:color="#626262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8" style:family="text" style:parent-style-name="Default">
      <style:text-properties fo:color="#626262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9" style:family="text" style:parent-style-name="Default">
      <style:text-properties fo:color="#626262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0" style:family="text" style:parent-style-name="Default">
      <style:text-properties fo:color="#50505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1" style:family="text" style:parent-style-name="Default">
      <style:text-properties fo:color="#7C7E7E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0.343958333333333cm"/>
    </style:style>
    <style:style style:name="co4" style:family="table-column">
      <style:table-column-properties fo:break-before="auto" style:column-width="1.08479166666667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0.740833333333333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75.5pt" style:use-optimal-row-height="fals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91.5pt" style:use-optimal-row-height="false" fo:break-before="auto"/>
    </style:style>
    <style:style style:name="ro10" style:family="table-row">
      <style:table-row-properties style:row-height="184.5pt" style:use-optimal-row-height="false" fo:break-before="auto"/>
    </style:style>
    <style:style style:name="ro11" style:family="table-row">
      <style:table-row-properties style:row-height="65.25pt" style:use-optimal-row-height="false" fo:break-before="auto"/>
    </style:style>
    <style:style style:name="ro12" style:family="table-row">
      <style:table-row-properties style:row-height="33.75pt" style:use-optimal-row-height="false" fo:break-before="auto"/>
    </style:style>
    <style:style style:name="ro13" style:family="table-row">
      <style:table-row-properties style:row-height="5.25pt" style:use-optimal-row-height="false" fo:break-before="auto"/>
    </style:style>
    <style:style style:name="ro14" style:family="table-row">
      <style:table-row-properties style:row-height="9.6pt" style:use-optimal-row-height="false" fo:break-before="auto"/>
    </style:style>
    <style:style style:name="ro15" style:family="table-row">
      <style:table-row-properties style:row-height="23.1pt" style:use-optimal-row-height="false" fo:break-before="auto"/>
    </style:style>
    <style:style style:name="ro16" style:family="table-row">
      <style:table-row-properties style:row-height="24.75pt" style:use-optimal-row-height="false" fo:break-before="auto"/>
    </style:style>
    <style:style style:name="ro17" style:family="table-row">
      <style:table-row-properties style:row-height="38.25pt" style:use-optimal-row-height="false" fo:break-before="auto"/>
    </style:style>
    <style:style style:name="ro18" style:family="table-row">
      <style:table-row-properties style:row-height="57pt" style:use-optimal-row-height="false" fo:break-before="auto"/>
    </style:style>
    <style:style style:name="ro19" style:family="table-row">
      <style:table-row-properties style:row-height="41.25pt" style:use-optimal-row-height="false" fo:break-before="auto"/>
    </style:style>
    <style:style style:name="ro20" style:family="table-row">
      <style:table-row-properties style:row-height="154.5pt" style:use-optimal-row-height="false" fo:break-before="auto"/>
    </style:style>
    <style:style style:name="ro21" style:family="table-row">
      <style:table-row-properties style:row-height="9pt" style:use-optimal-row-height="false" fo:break-before="auto"/>
    </style:style>
    <style:style style:name="ro22" style:family="table-row">
      <style:table-row-properties style:row-height="11.1pt" style:use-optimal-row-height="false" fo:break-before="auto"/>
    </style:style>
    <style:style style:name="ro23" style:family="table-row">
      <style:table-row-properties style:row-height="10.35pt" style:use-optimal-row-height="false" fo:break-before="auto"/>
    </style:style>
    <style:style style:name="ro24" style:family="table-row">
      <style:table-row-properties style:row-height="22.5pt" style:use-optimal-row-height="false" fo:break-before="auto"/>
    </style:style>
    <style:style style:name="ro25" style:family="table-row">
      <style:table-row-properties style:row-height="59.25pt" style:use-optimal-row-height="false" fo:break-before="auto"/>
    </style:style>
    <style:style style:name="ro26" style:family="table-row">
      <style:table-row-properties style:row-height="24.2pt" style:use-optimal-row-height="false" fo:break-before="auto"/>
    </style:style>
    <style:style style:name="ro27" style:family="table-row">
      <style:table-row-properties style:row-height="408.95pt" style:use-optimal-row-height="false" fo:break-before="auto"/>
    </style:style>
    <style:style style:name="ro28" style:family="table-row">
      <style:table-row-properties style:row-height="39.95pt" style:use-optimal-row-height="false" fo:break-before="auto"/>
    </style:style>
    <style:style style:name="ro29" style:family="table-row">
      <style:table-row-properties style:row-height="36.95pt" style:use-optimal-row-height="false" fo:break-before="auto"/>
    </style:style>
    <style:style style:name="ro30" style:family="table-row">
      <style:table-row-properties style:row-height="42pt" style:use-optimal-row-height="false" fo:break-before="auto"/>
    </style:style>
    <style:style style:name="ro3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22">
      <style:graphic-properties draw:fill="none" draw:stroke="solid" svg:stroke-width="0.01001in" svg:stroke-color="#000000" svg:stroke-opacity="100%"/>
    </style:style>
    <style:style style:family="graphic" style:name="a123">
      <style:graphic-properties draw:fill="none" draw:stroke="solid" svg:stroke-width="0.02336in" svg:stroke-color="#000000" svg:stroke-opacity="100%"/>
    </style:style>
    <style:style style:family="graphic" style:name="a124">
      <style:graphic-properties draw:fill="none" draw:stroke="solid" svg:stroke-width="0.01001in" svg:stroke-color="#000000" svg:stroke-opacity="100%"/>
    </style:style>
    <style:style style:family="graphic" style:name="a30">
      <style:graphic-properties draw:fill="none" draw:stroke="solid" svg:stroke-width="0.01001in" svg:stroke-color="#000000" svg:stroke-opacity="100%"/>
    </style:style>
    <style:style style:family="graphic" style:name="a125">
      <style:graphic-properties draw:fill="none" draw:stroke="solid" svg:stroke-width="0.01001in" svg:stroke-color="#000000" svg:stroke-opacity="100%"/>
    </style:style>
    <style:style style:family="graphic" style:name="a31">
      <style:graphic-properties draw:fill="none" draw:stroke="solid" svg:stroke-width="0.01669in" svg:stroke-color="#000000" svg:stroke-opacity="100%"/>
    </style:style>
    <style:style style:family="graphic" style:name="a126">
      <style:graphic-properties draw:fill="none" draw:stroke="solid" svg:stroke-width="0.01001in" svg:stroke-color="#000000" svg:stroke-opacity="100%"/>
    </style:style>
    <style:style style:family="graphic" style:name="a32">
      <style:graphic-properties draw:fill="none" draw:stroke="solid" svg:stroke-width="0.02336in" svg:stroke-color="#000000" svg:stroke-opacity="100%"/>
    </style:style>
    <style:style style:family="graphic" style:name="a127">
      <style:graphic-properties draw:fill="none" draw:stroke="solid" svg:stroke-width="0.00347in" svg:stroke-color="#000000" svg:stroke-opacity="100%"/>
    </style:style>
    <style:style style:family="graphic" style:name="a33">
      <style:graphic-properties draw:fill="none" draw:stroke="solid" svg:stroke-width="0.01669in" svg:stroke-color="#000000" svg:stroke-opacity="100%"/>
    </style:style>
    <style:style style:family="graphic" style:name="a128">
      <style:graphic-properties draw:fill="none" draw:stroke="solid" svg:stroke-width="0.01001in" svg:stroke-color="#000000" svg:stroke-opacity="100%"/>
    </style:style>
    <style:style style:family="graphic" style:name="a34">
      <style:graphic-properties draw:fill="none" draw:stroke="solid" svg:stroke-width="0.01001in" svg:stroke-color="#000000" svg:stroke-opacity="100%"/>
    </style:style>
    <style:style style:family="graphic" style:name="a129">
      <style:graphic-properties draw:fill="none" draw:stroke="solid" svg:stroke-width="0.00347in" svg:stroke-color="#000000" svg:stroke-opacity="100%"/>
    </style:style>
    <style:style style:family="graphic" style:name="a35">
      <style:graphic-properties draw:fill="none" draw:stroke="solid" svg:stroke-width="0.01669in" svg:stroke-color="#000000" svg:stroke-opacity="100%"/>
    </style:style>
    <style:style style:family="graphic" style:name="a36">
      <style:graphic-properties draw:fill="none" draw:stroke="solid" svg:stroke-width="0.01001in" svg:stroke-color="#000000" svg:stroke-opacity="100%"/>
    </style:style>
    <style:style style:family="graphic" style:name="a37">
      <style:graphic-properties draw:fill="none" draw:stroke="solid" svg:stroke-width="0.01669in" svg:stroke-color="#000000" svg:stroke-opacity="100%"/>
    </style:style>
    <style:style style:family="graphic" style:name="a38">
      <style:graphic-properties draw:fill="none" draw:stroke="solid" svg:stroke-width="0.01001in" svg:stroke-color="#000000" svg:stroke-opacity="100%"/>
    </style:style>
    <style:style style:family="graphic" style:name="a39">
      <style:graphic-properties draw:fill="none" draw:stroke="solid" svg:stroke-width="0.00347in" svg:stroke-color="#000000" svg:stroke-opacity="100%"/>
    </style:style>
    <style:style style:family="graphic" style:name="a80">
      <style:graphic-properties draw:fill="none" draw:stroke="solid" svg:stroke-width="0.04339in" svg:stroke-color="#000000" svg:stroke-opacity="100%"/>
    </style:style>
    <style:style style:family="graphic" style:name="a81">
      <style:graphic-properties draw:fill="none" draw:stroke="solid" svg:stroke-width="0.02336in" svg:stroke-color="#000000" svg:stroke-opacity="100%"/>
    </style:style>
    <style:style style:family="graphic" style:name="a82">
      <style:graphic-properties draw:fill="none" draw:stroke="solid" svg:stroke-width="0.01002in" svg:stroke-color="#000000" svg:stroke-opacity="100%"/>
    </style:style>
    <style:style style:family="graphic" style:name="a83">
      <style:graphic-properties draw:fill="none" draw:stroke="solid" svg:stroke-width="0.02337in" svg:stroke-color="#000000" svg:stroke-opacity="100%"/>
    </style:style>
    <style:style style:family="graphic" style:name="a84">
      <style:graphic-properties draw:fill="none" draw:stroke="solid" svg:stroke-width="0.0434in" svg:stroke-color="#000000" svg:stroke-opacity="100%"/>
    </style:style>
    <style:style style:family="graphic" style:name="a85">
      <style:graphic-properties draw:fill="none" draw:stroke="solid" svg:stroke-width="0.00347in" svg:stroke-color="#000000" svg:stroke-opacity="100%"/>
    </style:style>
    <style:style style:family="graphic" style:name="a86">
      <style:graphic-properties draw:fill="none" draw:stroke="solid" svg:stroke-width="0.01001in" svg:stroke-color="#000000" svg:stroke-opacity="100%"/>
    </style:style>
    <style:style style:family="graphic" style:name="a87">
      <style:graphic-properties draw:fill="none" draw:stroke="solid" svg:stroke-width="0.0139in" svg:stroke-color="#505050" svg:stroke-opacity="100%"/>
    </style:style>
    <style:style style:family="graphic" style:name="a88">
      <style:graphic-properties draw:fill="none" draw:stroke="solid" svg:stroke-width="0.0139in" svg:stroke-color="#626262" svg:stroke-opacity="100%"/>
    </style:style>
    <style:style style:family="graphic" style:name="a89">
      <style:graphic-properties draw:fill="solid" draw:fill-color="#e2e6e8" draw:opacity="100%" draw:stroke="none"/>
    </style:style>
    <style:style style:family="graphic" style:name="a130">
      <style:graphic-properties draw:fill="none" draw:stroke="solid" svg:stroke-width="0.01001in" svg:stroke-color="#000000" svg:stroke-opacity="100%"/>
    </style:style>
    <style:style style:family="graphic" style:name="a131">
      <style:graphic-properties draw:fill="none" draw:stroke="solid" svg:stroke-width="0.01001in" svg:stroke-color="#000000" svg:stroke-opacity="100%"/>
    </style:style>
    <style:style style:family="graphic" style:name="a132">
      <style:graphic-properties draw:fill="none" draw:stroke="solid" svg:stroke-width="0.01669in" svg:stroke-color="#000000" svg:stroke-opacity="100%"/>
    </style:style>
    <style:style style:family="graphic" style:name="a133">
      <style:graphic-properties draw:fill="none" draw:stroke="solid" svg:stroke-width="0.01001in" svg:stroke-color="#000000" svg:stroke-opacity="100%"/>
    </style:style>
    <style:style style:family="graphic" style:name="a134">
      <style:graphic-properties draw:fill="none" draw:stroke="solid" svg:stroke-width="0.01001in" svg:stroke-color="#000000" svg:stroke-opacity="100%"/>
    </style:style>
    <style:style style:family="graphic" style:name="a40">
      <style:graphic-properties draw:fill="none" draw:stroke="solid" svg:stroke-width="0.01001in" svg:stroke-color="#000000" svg:stroke-opacity="100%"/>
    </style:style>
    <style:style style:family="graphic" style:name="a135">
      <style:graphic-properties draw:fill="none" draw:stroke="solid" svg:stroke-width="0.01001in" svg:stroke-color="#000000" svg:stroke-opacity="100%"/>
    </style:style>
    <style:style style:family="graphic" style:name="a41">
      <style:graphic-properties draw:fill="none" draw:stroke="solid" svg:stroke-width="0.00347in" svg:stroke-color="#000000" svg:stroke-opacity="100%"/>
    </style:style>
    <style:style style:family="graphic" style:name="a136">
      <style:graphic-properties draw:fill="none" draw:stroke="solid" svg:stroke-width="0.01001in" svg:stroke-color="#000000" svg:stroke-opacity="100%"/>
    </style:style>
    <style:style style:family="graphic" style:name="a42">
      <style:graphic-properties draw:fill="none" draw:stroke="solid" svg:stroke-width="0.01669in" svg:stroke-color="#000000" svg:stroke-opacity="100%"/>
    </style:style>
    <style:style style:family="graphic" style:name="a137">
      <style:graphic-properties draw:fill="none" draw:stroke="solid" svg:stroke-width="0.00347in" svg:stroke-color="#000000" svg:stroke-opacity="100%"/>
    </style:style>
    <style:style style:family="graphic" style:name="a43">
      <style:graphic-properties draw:fill="none" draw:stroke="solid" svg:stroke-width="0.01001in" svg:stroke-color="#000000" svg:stroke-opacity="100%"/>
    </style:style>
    <style:style style:family="graphic" style:name="a138">
      <style:graphic-properties draw:fill="none" draw:stroke="solid" svg:stroke-width="0.02336in" svg:stroke-color="#000000" svg:stroke-opacity="100%"/>
    </style:style>
    <style:style style:family="graphic" style:name="a44">
      <style:graphic-properties draw:fill="none" draw:stroke="solid" svg:stroke-width="0.02337in" svg:stroke-color="#000000" svg:stroke-opacity="100%"/>
    </style:style>
    <style:style style:family="graphic" style:name="a139">
      <style:graphic-properties draw:fill="none" draw:stroke="solid" svg:stroke-width="0.01001in" svg:stroke-color="#000000" svg:stroke-opacity="100%"/>
    </style:style>
    <style:style style:family="graphic" style:name="a45">
      <style:graphic-properties draw:fill="none" draw:stroke="solid" svg:stroke-width="0.01001in" svg:stroke-color="#000000" svg:stroke-opacity="100%"/>
    </style:style>
    <style:style style:family="graphic" style:name="a46">
      <style:graphic-properties draw:fill="none" draw:stroke="solid" svg:stroke-width="0.00347in" svg:stroke-color="#000000" svg:stroke-opacity="100%"/>
    </style:style>
    <style:style style:family="graphic" style:name="a47">
      <style:graphic-properties draw:fill="none" draw:stroke="solid" svg:stroke-width="0.01001in" svg:stroke-color="#000000" svg:stroke-opacity="100%"/>
    </style:style>
    <style:style style:family="graphic" style:name="a48">
      <style:graphic-properties draw:fill="none" draw:stroke="solid" svg:stroke-width="0.00347in" svg:stroke-color="#000000" svg:stroke-opacity="100%"/>
    </style:style>
    <style:style style:family="graphic" style:name="a49">
      <style:graphic-properties draw:fill="none" draw:stroke="solid" svg:stroke-width="0.01669in" svg:stroke-color="#000000" svg:stroke-opacity="100%"/>
    </style:style>
    <style:style style:family="graphic" style:name="a90">
      <style:graphic-properties draw:fill="none" draw:stroke="solid" svg:stroke-width="0.01391in" svg:stroke-color="#626262" svg:stroke-opacity="100%"/>
    </style:style>
    <style:style style:family="graphic" style:name="a91">
      <style:graphic-properties draw:fill="none" draw:stroke="solid" svg:stroke-width="0.0139in" svg:stroke-color="#505050" svg:stroke-opacity="100%"/>
    </style:style>
    <style:style style:family="graphic" style:name="a92">
      <style:graphic-properties draw:fill="none" draw:stroke="solid" svg:stroke-width="0.0139in" svg:stroke-color="#626262" svg:stroke-opacity="100%"/>
    </style:style>
    <style:style style:family="graphic" style:name="a93">
      <style:graphic-properties draw:fill="none" draw:stroke="solid" svg:stroke-width="0.0139in" svg:stroke-color="#505050" svg:stroke-opacity="100%"/>
    </style:style>
    <style:style style:family="graphic" style:name="a94">
      <style:graphic-properties draw:fill="none" draw:stroke="solid" svg:stroke-width="0.01391in" svg:stroke-color="#626262" svg:stroke-opacity="100%"/>
    </style:style>
    <style:style style:family="graphic" style:name="a95">
      <style:graphic-properties draw:fill="none" draw:stroke="solid" svg:stroke-width="0.0139in" svg:stroke-color="#505050" svg:stroke-opacity="100%"/>
    </style:style>
    <style:style style:family="graphic" style:name="a96">
      <style:graphic-properties draw:fill="none" draw:stroke="solid" svg:stroke-width="0.0139in" svg:stroke-color="#626262" svg:stroke-opacity="100%"/>
    </style:style>
    <style:style style:family="graphic" style:name="a97">
      <style:graphic-properties draw:fill="none" draw:stroke="solid" svg:stroke-width="0.01391in" svg:stroke-color="#505050" svg:stroke-opacity="100%"/>
    </style:style>
    <style:style style:family="graphic" style:name="a98">
      <style:graphic-properties draw:fill="none" draw:stroke="solid" svg:stroke-width="0.01391in" svg:stroke-color="#626262" svg:stroke-opacity="100%"/>
    </style:style>
    <style:style style:family="graphic" style:name="a99">
      <style:graphic-properties draw:fill="none" draw:stroke="solid" svg:stroke-width="0.0139in" svg:stroke-color="#505050" svg:stroke-opacity="100%"/>
    </style:style>
    <style:style style:family="graphic" style:name="a140">
      <style:graphic-properties draw:fill="none" draw:stroke="solid" svg:stroke-width="0.01001in" svg:stroke-color="#000000" svg:stroke-opacity="100%"/>
    </style:style>
    <style:style style:family="graphic" style:name="a141">
      <style:graphic-properties draw:fill="none" draw:stroke="solid" svg:stroke-width="0.00347in" svg:stroke-color="#000000" svg:stroke-opacity="100%"/>
    </style:style>
    <style:style style:family="graphic" style:name="a142">
      <style:graphic-properties draw:fill="none" draw:stroke="solid" svg:stroke-width="0.02336in" svg:stroke-color="#000000" svg:stroke-opacity="100%"/>
    </style:style>
    <style:style style:family="graphic" style:name="a143">
      <style:graphic-properties draw:fill="none" draw:stroke="solid" svg:stroke-width="0.01001in" svg:stroke-color="#000000" svg:stroke-opacity="100%"/>
    </style:style>
    <style:style style:family="graphic" style:name="a144">
      <style:graphic-properties draw:fill="none" draw:stroke="solid" svg:stroke-width="0.01669in" svg:stroke-color="#000000" svg:stroke-opacity="100%"/>
    </style:style>
    <style:style style:family="graphic" style:name="a50">
      <style:graphic-properties draw:fill="none" draw:stroke="solid" svg:stroke-width="0.01001in" svg:stroke-color="#000000" svg:stroke-opacity="100%"/>
    </style:style>
    <style:style style:family="graphic" style:name="a145">
      <style:graphic-properties draw:fill="none" draw:stroke="solid" svg:stroke-width="0.01001in" svg:stroke-color="#000000" svg:stroke-opacity="100%"/>
    </style:style>
    <style:style style:family="graphic" style:name="a51">
      <style:graphic-properties draw:fill="none" draw:stroke="solid" svg:stroke-width="0.02336in" svg:stroke-color="#000000" svg:stroke-opacity="100%"/>
    </style:style>
    <style:style style:family="graphic" style:name="a146">
      <style:graphic-properties draw:fill="none" draw:stroke="solid" svg:stroke-width="0.01001in" svg:stroke-color="#000000" svg:stroke-opacity="100%"/>
    </style:style>
    <style:style style:family="graphic" style:name="a52">
      <style:graphic-properties draw:fill="none" draw:stroke="solid" svg:stroke-width="0.01669in" svg:stroke-color="#000000" svg:stroke-opacity="100%"/>
    </style:style>
    <style:style style:family="text" style:name="a147">
      <style:text-properties fo:font-variant="normal" fo:text-transform="none" fo:color="#505050" style:text-line-through-type="none" style:text-line-through-style="none" style:text-line-through-width="auto" style:text-line-through-color="font-color" style:text-position="0% 100%" fo:font-family="Arial" style:font-family-complex="Arial" fo:font-size="0.45833in" style:font-size-asian="0.45833in" style:font-size-complex="0.45833in" fo:letter-spacing="-0.00069in" fo:font-style="normal" style:font-style-asian="normal" style:font-style-complex="normal" style:text-underline-type="single" style:text-underline-style="solid" style:text-underline-width="bold" style:text-underline-color="#505050" fo:font-weight="normal" style:font-weight-asian="normal" style:font-weight-complex="normal" style:text-underline-mode="continuous" style:letter-kerning="false"/>
    </style:style>
    <style:style style:family="graphic" style:name="a53">
      <style:graphic-properties draw:fill="none" draw:stroke="solid" svg:stroke-width="0.01001in" svg:stroke-color="#000000" svg:stroke-opacity="100%"/>
    </style:style>
    <style:style style:family="text" style:name="a148">
      <style:text-properties fo:font-variant="normal" fo:text-transform="none" fo:color="#505050" style:text-line-through-type="none" style:text-line-through-style="none" style:text-line-through-width="auto" style:text-line-through-color="font-color" style:text-position="0% 100%" fo:font-family="Arial" style:font-family-complex="Arial" fo:font-size="0.45833in" style:font-size-asian="0.45833in" style:font-size-complex="0.45833in" fo:letter-spacing="0in" fo:font-style="normal" style:font-style-asian="normal" style:font-style-complex="normal" style:text-underline-type="single" style:text-underline-style="solid" style:text-underline-width="bold" style:text-underline-color="#505050" fo:font-weight="normal" style:font-weight-asian="normal" style:font-weight-complex="normal" style:text-underline-mode="continuous" style:letter-kerning="false"/>
    </style:style>
    <style:style style:family="graphic" style:name="a54">
      <style:graphic-properties draw:fill="none" draw:stroke="solid" svg:stroke-width="0.01669in" svg:stroke-color="#000000" svg:stroke-opacity="100%"/>
    </style:style>
    <style:style style:family="text" style:name="a149">
      <style:text-properties fo:font-variant="normal" fo:text-transform="none" fo:color="#505050" style:text-line-through-type="none" style:text-line-through-style="none" style:text-line-through-width="auto" style:text-line-through-color="font-color" style:text-position="0% 100%" fo:font-family="Arial" style:font-family-complex="Arial" fo:font-size="0.45833in" style:font-size-asian="0.45833in" style:font-size-complex="0.45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">
      <style:graphic-properties draw:fill="none" draw:stroke="solid" svg:stroke-width="0.01001in" svg:stroke-color="#000000" svg:stroke-opacity="100%"/>
    </style:style>
    <style:style style:family="graphic" style:name="a56">
      <style:graphic-properties draw:fill="none" draw:stroke="solid" svg:stroke-width="0.00347in" svg:stroke-color="#000000" svg:stroke-opacity="100%"/>
    </style:style>
    <style:style style:family="graphic" style:name="a57">
      <style:graphic-properties draw:fill="none" draw:stroke="solid" svg:stroke-width="0.01669in" svg:stroke-color="#000000" svg:stroke-opacity="100%"/>
    </style:style>
    <style:style style:family="graphic" style:name="a58">
      <style:graphic-properties draw:fill="none" draw:stroke="solid" svg:stroke-width="0.01001in" svg:stroke-color="#000000" svg:stroke-opacity="100%"/>
    </style:style>
    <style:style style:family="graphic" style:name="a59">
      <style:graphic-properties draw:fill="none" draw:stroke="solid" svg:stroke-width="0.01669in" svg:stroke-color="#000000" svg:stroke-opacity="100%"/>
    </style:style>
    <style:style style:family="graphic" style:name="a0">
      <style:graphic-properties draw:fill="none" draw:stroke="solid" svg:stroke-width="0.00347in" svg:stroke-color="#000000" svg:stroke-opacity="100%"/>
    </style:style>
    <style:style style:family="graphic" style:name="a1">
      <style:graphic-properties draw:fill="none" draw:stroke="solid" svg:stroke-width="0.01669in" svg:stroke-color="#000000" svg:stroke-opacity="100%"/>
    </style:style>
    <style:style style:family="graphic" style:name="a2">
      <style:graphic-properties draw:fill="none" draw:stroke="solid" svg:stroke-width="0.01001in" svg:stroke-color="#000000" svg:stroke-opacity="100%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100">
      <style:graphic-properties draw:fill="none" draw:stroke="solid" svg:stroke-width="0.0139in" svg:stroke-color="#627289" svg:stroke-opacity="100%"/>
    </style:style>
    <style:style style:family="graphic" style:name="a5">
      <style:graphic-properties draw:fill="none" draw:stroke="solid" svg:stroke-width="0.01335in" svg:stroke-color="#000000" svg:stroke-opacity="100%"/>
    </style:style>
    <style:style style:family="graphic" style:name="a101">
      <style:graphic-properties draw:fill="none" draw:stroke="solid" svg:stroke-width="0.02337in" svg:stroke-color="#000000" svg:stroke-opacity="100%"/>
    </style:style>
    <style:style style:family="text" style:name="a6">
      <style:text-properties fo:font-variant="normal" fo:text-transform="none" fo:color="#626262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2">
      <style:graphic-properties draw:fill="none" draw:stroke="solid" svg:stroke-width="0.02336in" svg:stroke-color="#000000" svg:stroke-opacity="100%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">
      <style:graphic-properties draw:fill="none" draw:stroke="solid" svg:stroke-width="0.01001in" svg:stroke-color="#000000" svg:stroke-opacity="100%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draw:fill="none" draw:stroke="solid" svg:stroke-width="0.01335in" svg:stroke-color="#000000" svg:stroke-opacity="100%"/>
    </style:style>
    <style:style style:family="graphic" style:name="a9" style:parent-style-name="Graphics">
      <style:graphic-properties draw:fill="none" draw:stroke="none"/>
    </style:style>
    <style:style style:family="graphic" style:name="a105">
      <style:graphic-properties draw:fill="none" draw:stroke="solid" svg:stroke-width="0.02336in" svg:stroke-color="#000000" svg:stroke-opacity="100%"/>
    </style:style>
    <style:style style:family="graphic" style:name="a10">
      <style:graphic-properties draw:fill="none" draw:stroke="solid" svg:stroke-width="0.02337in" svg:stroke-color="#000000" svg:stroke-opacity="100%"/>
    </style:style>
    <style:style style:family="graphic" style:name="a106">
      <style:graphic-properties draw:fill="none" draw:stroke="solid" svg:stroke-width="0.01001in" svg:stroke-color="#000000" svg:stroke-opacity="100%"/>
    </style:style>
    <style:style style:family="graphic" style:name="a11">
      <style:graphic-properties draw:fill="none" draw:stroke="solid" svg:stroke-width="0.02003in" svg:stroke-color="#000000" svg:stroke-opacity="100%"/>
    </style:style>
    <style:style style:family="graphic" style:name="a107">
      <style:graphic-properties draw:fill="none" draw:stroke="solid" svg:stroke-width="0.03003in" svg:stroke-color="#000000" svg:stroke-opacity="100%"/>
    </style:style>
    <style:style style:family="graphic" style:name="a12">
      <style:graphic-properties draw:fill="none" draw:stroke="solid" svg:stroke-width="0.0267in" svg:stroke-color="#000000" svg:stroke-opacity="100%"/>
    </style:style>
    <style:style style:family="graphic" style:name="a108">
      <style:graphic-properties draw:fill="none" draw:stroke="solid" svg:stroke-width="0.01001in" svg:stroke-color="#000000" svg:stroke-opacity="100%"/>
    </style:style>
    <style:style style:family="graphic" style:name="a13">
      <style:graphic-properties draw:fill="none" draw:stroke="solid" svg:stroke-width="0.01335in" svg:stroke-color="#000000" svg:stroke-opacity="100%"/>
    </style:style>
    <style:style style:family="graphic" style:name="a109">
      <style:graphic-properties draw:fill="none" draw:stroke="solid" svg:stroke-width="0.0267in" svg:stroke-color="#000000" svg:stroke-opacity="100%"/>
    </style:style>
    <style:style style:family="graphic" style:name="a14">
      <style:graphic-properties draw:fill="none" draw:stroke="solid" svg:stroke-width="0.02002in" svg:stroke-color="#000000" svg:stroke-opacity="100%"/>
    </style:style>
    <style:style style:family="graphic" style:name="a15">
      <style:graphic-properties draw:fill="none" draw:stroke="solid" svg:stroke-width="0.01001in" svg:stroke-color="#000000" svg:stroke-opacity="100%"/>
    </style:style>
    <style:style style:family="graphic" style:name="a16">
      <style:graphic-properties draw:fill="none" draw:stroke="solid" svg:stroke-width="0.01669in" svg:stroke-color="#000000" svg:stroke-opacity="100%"/>
    </style:style>
    <style:style style:family="graphic" style:name="a17">
      <style:graphic-properties draw:fill="none" draw:stroke="solid" svg:stroke-width="0.00347in" svg:stroke-color="#000000" svg:stroke-opacity="100%"/>
    </style:style>
    <style:style style:family="graphic" style:name="a18">
      <style:graphic-properties draw:fill="none" draw:stroke="solid" svg:stroke-width="0.01001in" svg:stroke-color="#000000" svg:stroke-opacity="100%"/>
    </style:style>
    <style:style style:family="graphic" style:name="a19">
      <style:graphic-properties draw:fill="none" draw:stroke="solid" svg:stroke-width="0.00347in" svg:stroke-color="#000000" svg:stroke-opacity="100%"/>
    </style:style>
    <style:style style:family="text" style:name="a150">
      <style:text-properties fo:font-variant="normal" fo:text-transform="none" fo:color="#505050" style:text-line-through-type="none" style:text-line-through-style="none" style:text-line-through-width="auto" style:text-line-through-color="font-color" style:text-position="0% 100%" fo:font-family="Arial" style:font-family-complex="Arial" fo:font-size="0.45833in" style:font-size-asian="0.45833in" style:font-size-complex="0.4583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505050" style:text-line-through-type="none" style:text-line-through-style="none" style:text-line-through-width="auto" style:text-line-through-color="font-color" style:text-position="0% 100%" fo:font-family="Arial" style:font-family-complex="Arial" fo:font-size="0.40278in" style:font-size-asian="0.40278in" style:font-size-complex="0.4027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4">
      <style:text-properties fo:font-variant="normal" fo:text-transform="none" fo:color="#b5bab8" style:text-line-through-type="none" style:text-line-through-style="none" style:text-line-through-width="auto" style:text-line-through-color="font-color" style:text-position="9.09% 66.6667%" fo:font-family="Arial" style:font-family-complex="Arial" fo:font-size="0.57292in" style:font-size-asian="0.57292in" style:font-size-complex="0.57292in" fo:letter-spacing="0in" fo:font-style="normal" style:font-style-asian="normal" style:font-style-complex="normal" style:text-underline-type="single" style:text-underline-style="solid" style:text-underline-width="bold" style:text-underline-color="#505050" fo:font-weight="normal" style:font-weight-asian="normal" style:font-weight-complex="normal" style:text-underline-mode="continuous" style:letter-kerning="false"/>
    </style:style>
    <style:style style:family="graphic" style:name="a60">
      <style:graphic-properties draw:fill="none" draw:stroke="solid" svg:stroke-width="0.01001in" svg:stroke-color="#000000" svg:stroke-opacity="100%"/>
    </style:style>
    <style:style style:family="text" style:name="a155">
      <style:text-properties fo:font-variant="normal" fo:text-transform="none" fo:color="#505050" style:text-line-through-type="none" style:text-line-through-style="none" style:text-line-through-width="auto" style:text-line-through-color="font-color" style:text-position="9.09% 66.6667%" fo:font-family="Arial" style:font-family-complex="Arial" fo:font-size="0.57292in" style:font-size-asian="0.57292in" style:font-size-complex="0.5729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">
      <style:graphic-properties draw:fill="none" draw:stroke="solid" svg:stroke-width="0.01669in" svg:stroke-color="#000000" svg:stroke-opacity="100%"/>
    </style:style>
    <style:style style:family="text" style:name="a156">
      <style:text-properties fo:font-variant="normal" fo:text-transform="none" fo:color="#505050" style:text-line-through-type="none" style:text-line-through-style="none" style:text-line-through-width="auto" style:text-line-through-color="font-color" style:text-position="9.09% 66.6667%" fo:font-family="Arial" style:font-family-complex="Arial" fo:font-size="0.57292in" style:font-size-asian="0.57292in" style:font-size-complex="0.57292in" fo:letter-spacing="0.0437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draw:fill="none" draw:stroke="solid" svg:stroke-width="0.01001in" svg:stroke-color="#000000" svg:stroke-opacity="100%"/>
    </style:style>
    <style:style style:family="text" style:name="a157">
      <style:text-properties fo:font-variant="normal" fo:text-transform="none" fo:color="#505050" style:text-line-through-type="none" style:text-line-through-style="none" style:text-line-through-width="auto" style:text-line-through-color="font-color" style:text-position="0% 100%" fo:font-family="Arial" style:font-family-complex="Arial" fo:font-size="0.51389in" style:font-size-asian="0.51389in" style:font-size-complex="0.5138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">
      <style:graphic-properties draw:fill="none" draw:stroke="solid" svg:stroke-width="0.01669in" svg:stroke-color="#000000" svg:stroke-opacity="100%"/>
    </style:style>
    <style:style style:family="paragraph" style:name="a1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">
      <style:graphic-properties draw:fill="none" draw:stroke="solid" svg:stroke-width="0.02337in" svg:stroke-color="#000000" svg:stroke-opacity="100%"/>
    </style:style>
    <style:style style:family="graphic" style:name="a1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5">
      <style:graphic-properties draw:fill="none" draw:stroke="solid" svg:stroke-width="0.01001in" svg:stroke-color="#000000" svg:stroke-opacity="100%"/>
    </style:style>
    <style:style style:family="graphic" style:name="a66">
      <style:graphic-properties draw:fill="none" draw:stroke="solid" svg:stroke-width="0.01669in" svg:stroke-color="#000000" svg:stroke-opacity="100%"/>
    </style:style>
    <style:style style:family="graphic" style:name="a67">
      <style:graphic-properties draw:fill="none" draw:stroke="solid" svg:stroke-width="0.02336in" svg:stroke-color="#000000" svg:stroke-opacity="100%"/>
    </style:style>
    <style:style style:family="graphic" style:name="a68">
      <style:graphic-properties draw:fill="none" draw:stroke="solid" svg:stroke-width="0.01669in" svg:stroke-color="#000000" svg:stroke-opacity="100%"/>
    </style:style>
    <style:style style:family="graphic" style:name="a69">
      <style:graphic-properties draw:fill="none" draw:stroke="solid" svg:stroke-width="0.01001in" svg:stroke-color="#000000" svg:stroke-opacity="100%"/>
    </style:style>
    <style:style style:family="graphic" style:name="a110">
      <style:graphic-properties draw:fill="none" draw:stroke="solid" svg:stroke-width="0.01001in" svg:stroke-color="#000000" svg:stroke-opacity="100%"/>
    </style:style>
    <style:style style:family="graphic" style:name="a111">
      <style:graphic-properties draw:fill="none" draw:stroke="solid" svg:stroke-width="0.02336in" svg:stroke-color="#000000" svg:stroke-opacity="100%"/>
    </style:style>
    <style:style style:family="graphic" style:name="a112">
      <style:graphic-properties draw:fill="none" draw:stroke="solid" svg:stroke-width="0.01335in" svg:stroke-color="#000000" svg:stroke-opacity="100%"/>
    </style:style>
    <style:style style:family="graphic" style:name="a113">
      <style:graphic-properties draw:fill="none" draw:stroke="solid" svg:stroke-width="0.02336in" svg:stroke-color="#000000" svg:stroke-opacity="100%"/>
    </style:style>
    <style:style style:family="graphic" style:name="a114">
      <style:graphic-properties draw:fill="none" draw:stroke="solid" svg:stroke-width="0.01001in" svg:stroke-color="#000000" svg:stroke-opacity="100%"/>
    </style:style>
    <style:style style:family="graphic" style:name="a20">
      <style:graphic-properties draw:fill="none" draw:stroke="solid" svg:stroke-width="0.01001in" svg:stroke-color="#000000" svg:stroke-opacity="100%"/>
    </style:style>
    <style:style style:family="graphic" style:name="a115">
      <style:graphic-properties draw:fill="none" draw:stroke="solid" svg:stroke-width="0.02336in" svg:stroke-color="#000000" svg:stroke-opacity="100%"/>
    </style:style>
    <style:style style:family="graphic" style:name="a21">
      <style:graphic-properties draw:fill="none" draw:stroke="solid" svg:stroke-width="0.01669in" svg:stroke-color="#000000" svg:stroke-opacity="100%"/>
    </style:style>
    <style:style style:family="graphic" style:name="a116">
      <style:graphic-properties draw:fill="none" draw:stroke="solid" svg:stroke-width="0.01335in" svg:stroke-color="#000000" svg:stroke-opacity="100%"/>
    </style:style>
    <style:style style:family="graphic" style:name="a22">
      <style:graphic-properties draw:fill="none" draw:stroke="solid" svg:stroke-width="0.02336in" svg:stroke-color="#000000" svg:stroke-opacity="100%"/>
    </style:style>
    <style:style style:family="graphic" style:name="a117">
      <style:graphic-properties draw:fill="none" draw:stroke="solid" svg:stroke-width="0.0267in" svg:stroke-color="#000000" svg:stroke-opacity="100%"/>
    </style:style>
    <style:style style:family="graphic" style:name="a23">
      <style:graphic-properties draw:fill="none" draw:stroke="solid" svg:stroke-width="0.01669in" svg:stroke-color="#000000" svg:stroke-opacity="100%"/>
    </style:style>
    <style:style style:family="graphic" style:name="a118">
      <style:graphic-properties draw:fill="none" draw:stroke="solid" svg:stroke-width="0.01335in" svg:stroke-color="#000000" svg:stroke-opacity="100%"/>
    </style:style>
    <style:style style:family="graphic" style:name="a24">
      <style:graphic-properties draw:fill="none" draw:stroke="solid" svg:stroke-width="0.01001in" svg:stroke-color="#000000" svg:stroke-opacity="100%"/>
    </style:style>
    <style:style style:family="graphic" style:name="a119">
      <style:graphic-properties draw:fill="none" draw:stroke="solid" svg:stroke-width="0.02336in" svg:stroke-color="#000000" svg:stroke-opacity="100%"/>
    </style:style>
    <style:style style:family="graphic" style:name="a25">
      <style:graphic-properties draw:fill="none" draw:stroke="solid" svg:stroke-width="0.01669in" svg:stroke-color="#000000" svg:stroke-opacity="100%"/>
    </style:style>
    <style:style style:family="graphic" style:name="a26">
      <style:graphic-properties draw:fill="none" draw:stroke="solid" svg:stroke-width="0.01001in" svg:stroke-color="#000000" svg:stroke-opacity="100%"/>
    </style:style>
    <style:style style:family="graphic" style:name="a27">
      <style:graphic-properties draw:fill="none" draw:stroke="solid" svg:stroke-width="0.00347in" svg:stroke-color="#000000" svg:stroke-opacity="100%"/>
    </style:style>
    <style:style style:family="graphic" style:name="a28">
      <style:graphic-properties draw:fill="none" draw:stroke="solid" svg:stroke-width="0.01001in" svg:stroke-color="#000000" svg:stroke-opacity="100%"/>
    </style:style>
    <style:style style:family="graphic" style:name="a29">
      <style:graphic-properties draw:fill="none" draw:stroke="solid" svg:stroke-width="0.02337in" svg:stroke-color="#000000" svg:stroke-opacity="100%"/>
    </style:style>
    <style:style style:family="text" style:name="a160">
      <style:text-properties fo:font-variant="normal" fo:text-transform="none" fo:color="#505050" style:text-line-through-type="none" style:text-line-through-style="none" style:text-line-through-width="auto" style:text-line-through-color="font-color" style:text-position="0% 100%" fo:font-family="Arial" style:font-family-complex="Arial" fo:font-size="0.38194in" style:font-size-asian="0.38194in" style:font-size-complex="0.3819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3">
      <style:text-properties fo:font-variant="normal" fo:text-transform="none" fo:color="#626262" style:text-line-through-type="none" style:text-line-through-style="none" style:text-line-through-width="auto" style:text-line-through-color="font-color" style:text-position="0% 100%" fo:font-family="Arial" style:font-family-complex="Arial" fo:font-size="0.38194in" style:font-size-asian="0.38194in" style:font-size-complex="0.38194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">
      <style:graphic-properties draw:fill="none" draw:stroke="solid" svg:stroke-width="0.00347in" svg:stroke-color="#000000" svg:stroke-opacity="100%"/>
    </style:style>
    <style:style style:family="graphic" style:name="a1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1">
      <style:graphic-properties draw:fill="none" draw:stroke="solid" svg:stroke-width="0.01669in" svg:stroke-color="#000000" svg:stroke-opacity="100%"/>
    </style:style>
    <style:style style:family="graphic" style:name="a72">
      <style:graphic-properties draw:fill="none" draw:stroke="solid" svg:stroke-width="0.01001in" svg:stroke-color="#000000" svg:stroke-opacity="100%"/>
    </style:style>
    <style:style style:family="graphic" style:name="a73">
      <style:graphic-properties draw:fill="none" draw:stroke="solid" svg:stroke-width="0.00347in" svg:stroke-color="#000000" svg:stroke-opacity="100%"/>
    </style:style>
    <style:style style:family="graphic" style:name="a74">
      <style:graphic-properties draw:fill="none" draw:stroke="solid" svg:stroke-width="0.01001in" svg:stroke-color="#000000" svg:stroke-opacity="100%"/>
    </style:style>
    <style:style style:family="graphic" style:name="a75">
      <style:graphic-properties draw:fill="none" draw:stroke="solid" svg:stroke-width="0.08677in" svg:stroke-color="#000000" svg:stroke-opacity="100%"/>
    </style:style>
    <style:style style:family="graphic" style:name="a76">
      <style:graphic-properties draw:fill="none" draw:stroke="solid" svg:stroke-width="0.01001in" svg:stroke-color="#000000" svg:stroke-opacity="100%"/>
    </style:style>
    <style:style style:family="graphic" style:name="a77">
      <style:graphic-properties draw:fill="none" draw:stroke="solid" svg:stroke-width="0.00347in" svg:stroke-color="#000000" svg:stroke-opacity="100%"/>
    </style:style>
    <style:style style:family="graphic" style:name="a78">
      <style:graphic-properties draw:fill="none" draw:stroke="solid" svg:stroke-width="0.01001in" svg:stroke-color="#000000" svg:stroke-opacity="100%"/>
    </style:style>
    <style:style style:family="graphic" style:name="a79">
      <style:graphic-properties draw:fill="none" draw:stroke="solid" svg:stroke-width="0.00347in" svg:stroke-color="#000000" svg:stroke-opacity="100%"/>
    </style:style>
    <style:style style:family="graphic" style:name="a120">
      <style:graphic-properties draw:fill="none" draw:stroke="solid" svg:stroke-width="0.01001in" svg:stroke-color="#000000" svg:stroke-opacity="100%"/>
    </style:style>
    <style:style style:family="graphic" style:name="a121">
      <style:graphic-properties draw:fill="none" draw:stroke="solid" svg:stroke-width="0.01335in" svg:stroke-color="#000000" svg:strok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shapes>
          <draw:custom-shape svg:x="3.67184in" svg:y="11.79208in" svg:width="1.61944in" svg:height="0in" draw:z-index="126" draw:id="id125" draw:style-name="a124" draw:name="Shape 127">
            <svg:title/>
            <svg:desc/>
            <draw:enhanced-geometry xmlns:dr3d="urn:oasis:names:tc:opendocument:xmlns:dr3d:1.0" draw:type="non-primitive" svg:viewBox="0 0 1480820 0" draw:enhanced-path="M 0 0 L 1480660 0 N" draw:text-areas="?f8 ?f10 ?f9 ?f1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480820"/>
              <draw:equation draw:name="f7" draw:formula="?f4 / 0"/>
              <draw:equation draw:name="f8" draw:formula="0 / ?f6"/>
              <draw:equation draw:name="f9" draw:formula="1480820 / ?f6"/>
              <draw:equation draw:name="f10" draw:formula="0 / ?f7"/>
            </draw:enhanced-geometry>
          </draw:custom-shape>
          <draw:custom-shape svg:x="5.55238in" svg:y="11.79208in" svg:width="0.69444in" svg:height="0in" draw:z-index="127" draw:id="id126" draw:style-name="a125" draw:name="Shape 128">
            <svg:title/>
            <svg:desc/>
            <draw:enhanced-geometry xmlns:dr3d="urn:oasis:names:tc:opendocument:xmlns:dr3d:1.0" draw:type="non-primitive" svg:viewBox="0 0 635000 0" draw:enhanced-path="M 0 0 L 635004 0 N" draw:text-areas="?f8 ?f10 ?f9 ?f1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635000"/>
              <draw:equation draw:name="f7" draw:formula="?f4 / 0"/>
              <draw:equation draw:name="f8" draw:formula="0 / ?f6"/>
              <draw:equation draw:name="f9" draw:formula="635000 / ?f6"/>
              <draw:equation draw:name="f10" draw:formula="0 / ?f7"/>
            </draw:enhanced-geometry>
          </draw:custom-shape>
          <draw:custom-shape svg:x="5.55238in" svg:y="12.11578in" svg:width="0.69444in" svg:height="0in" draw:z-index="128" draw:id="id127" draw:style-name="a126" draw:name="Shape 129">
            <svg:title/>
            <svg:desc/>
            <draw:enhanced-geometry xmlns:dr3d="urn:oasis:names:tc:opendocument:xmlns:dr3d:1.0" draw:type="non-primitive" svg:viewBox="0 0 635000 0" draw:enhanced-path="M 0 0 L 635004 0 N" draw:text-areas="?f8 ?f10 ?f9 ?f1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635000"/>
              <draw:equation draw:name="f7" draw:formula="?f4 / 0"/>
              <draw:equation draw:name="f8" draw:formula="0 / ?f6"/>
              <draw:equation draw:name="f9" draw:formula="635000 / ?f6"/>
              <draw:equation draw:name="f10" draw:formula="0 / ?f7"/>
            </draw:enhanced-geometry>
          </draw:custom-shape>
          <draw:frame draw:z-index="151" draw:id="id150" draw:style-name="a162" draw:name="Textbox 152" svg:x="4.41197in" svg:y="11.72958in" svg:width="0.1125in" svg:height="0.42778in">
            <draw:text-box>
              <text:p text:style-name="a161" text:class-names="" text:cond-style-name=""><text:span text:style-name="a160" text:class-names="">li</text:span></text:p>
            </draw:text-box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3" table:number-columns-repeated="2" table:default-cell-style-name="ce1"/>
        <table:table-column table:style-name="co1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1" table:default-cell-style-name="ce1"/>
        <table:table-column table:style-name="co4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7" table:default-cell-style-name="ce1"/>
        <table:table-column table:style-name="co2" table:default-cell-style-name="ce1"/>
        <table:table-column table:style-name="co7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54" table:default-cell-style-name="ce1"/>
        <table:table-row table:style-name="ro1">
          <table:table-cell office:value-type="string" table:number-columns-spanned="28" table:number-rows-spanned="1" table:style-name="ce32">
            <text:p><text:span text:style-name="T4">t</text:span><text:span text:style-name="T5">-'f<text:s text:c="131"/></text:span><text:span text:style-name="T6">1</text:span></text:p>
            <text:p><text:span text:style-name="T7">i<text:s text:c="3"/></text:span><text:span text:style-name="T8">Associação Caritativa<text:s/></text:span><text:span text:style-name="T9">da<text:s/></text:span><text:span text:style-name="T8">Paróquia</text:span></text:p>
            <text:p><text:span text:style-name="T10">Nossa Senhora de<text:s/></text:span><text:span text:style-name="T11">Fátima</text:span></text:p>
            <text:p><text:span text:style-name="T12">Rua.</text:span><text:span text:style-name="T13">Maliade</text:span><text:span text:style-name="T3">f</text:span><text:span text:style-name="T13">ãaRKidall.l5-Wil<text:s/></text:span><text:span text:style-name="T14">Fátina</text:span><text:span text:style-name="T15">-</text:span><text:span text:style-name="T12">CEP</text:span><text:span text:style-name="T16">.</text:span><text:span text:style-name="T12">07191-210<text:s/></text:span><text:span text:style-name="T13">Gua1'la5<text:s/></text:span><text:span text:style-name="T17">-</text:span><text:span text:style-name="T18">SloPUI</text:span><text:span text:style-name="T19">-F</text:span><text:span text:style-name="T18">melfu: <text:s/>24111-6171<text:s/></text:span><text:span text:style-name="T20">Clllt41.15t.291/0001.5J</text:span></text:p>
            <text:p><text:span text:style-name="T21">ANEXO<text:s/></text:span><text:span text:style-name="T22">IV- <text:s text:c="2"/>EDUCAÇÃO INFANTIL<text:s/></text:span><text:span text:style-name="T21">- CRECHE</text:span></text:p>
          </table:table-cell>
          <table:covered-table-cell table:number-columns-repeated="8"/>
          <table:covered-table-cell>
            <draw:custom-shape svg:x="0.38663in" svg:y="1.58503in" svg:width="2.45764in" svg:height="0in" draw:z-index="1" draw:id="id0" draw:style-name="a0" draw:name="Shape 2">
              <svg:title/>
              <svg:desc/>
              <draw:enhanced-geometry xmlns:dr3d="urn:oasis:names:tc:opendocument:xmlns:dr3d:1.0" draw:type="non-primitive" svg:viewBox="0 0 2247265 0" draw:enhanced-path="M 0 0 L 224693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247265"/>
                <draw:equation draw:name="f7" draw:formula="?f4 / 0"/>
                <draw:equation draw:name="f8" draw:formula="0 / ?f6"/>
                <draw:equation draw:name="f9" draw:formula="2247265 / ?f6"/>
                <draw:equation draw:name="f10" draw:formula="0 / ?f7"/>
              </draw:enhanced-geometry>
            </draw:custom-shape>
          </table:covered-table-cell>
          <table:covered-table-cell table:number-columns-repeated="18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4">
            <text:p><text:span text:style-name="T23">Quadro<text:s/></text:span><text:span text:style-name="T24">de Recursos Humanos<text:s/></text:span><text:span text:style-name="T25">-<text:s/></text:span><text:span text:style-name="T24">2026</text:span></text:p>
            <text:p><text:span text:style-name="T26">Entidade:<text:s/></text:span><text:span text:style-name="T27">         ASSOCIAÇÃO CARJTATIVA </text:span><text:span text:style-name="T28">DA PAROQUIA NOSSA </text:span><text:span text:style-name="T27">SENHORA </text:span><text:span text:style-name="T28">DE FATIMA  - ABRIL   </text:span><text:span text:style-name="T29">2026                              </text:span></text:p>
          </table:table-cell>
          <table:covered-table-cell table:number-columns-repeated="27"/>
          <table:table-cell table:number-columns-repeated="16356"/>
        </table:table-row>
        <table:table-row table:style-name="ro3">
          <table:table-cell office:value-type="string" table:number-columns-spanned="4" table:number-rows-spanned="1" table:style-name="ce32">
            <text:p><text:span text:style-name="T30">1<text:s/></text:span><text:span text:style-name="T31">n•<text:s text:c="3"/></text:span><text:span text:style-name="T30">1<text:s text:c="2"/></text:span><text:span text:style-name="T32">Unid.<text:s text:c="2"/></text:span><text:span text:style-name="T33">li</text:span></text:p>
          </table:table-cell>
          <table:covered-table-cell table:number-columns-repeated="3"/>
          <table:table-cell office:value-type="string" table:number-columns-spanned="5" table:number-rows-spanned="1" table:style-name="ce36">
            <text:p><text:span text:style-name="T32">Nome</text:span></text:p>
          </table:table-cell>
          <table:covered-table-cell table:number-columns-repeated="4"/>
          <table:table-cell office:value-type="string" table:style-name="ce3">
            <text:p><text:span text:style-name="T34">li</text:span></text:p>
          </table:table-cell>
          <table:table-cell office:value-type="string" table:number-columns-spanned="8" table:number-rows-spanned="1" table:style-name="ce37">
            <text:p><text:span text:style-name="T35">R.G.<text:s text:c="14"/></text:span><text:span text:style-name="T36">li<text:s text:c="7"/></text:span><text:span text:style-name="T19">Função<text:s text:c="12"/></text:span><text:span text:style-name="T37">l</text:span><text:span text:style-name="T38">i<text:s text:c="3"/></text:span><text:span text:style-name="T39">Habilitação</text:span></text:p>
          </table:table-cell>
          <table:covered-table-cell table:number-columns-repeated="7"/>
          <table:table-cell office:value-type="string" table:number-columns-spanned="2" table:number-rows-spanned="15" table:style-name="ce39">
            <text:p><text:span text:style-name="T40">li</text:span></text:p>
          </table:table-cell>
          <table:covered-table-cell/>
          <table:table-cell office:value-type="string" table:number-columns-spanned="4" table:number-rows-spanned="1" table:style-name="ce41">
            <text:p><text:span text:style-name="T39">Horário<text:s text:c="8"/></text:span><text:span text:style-name="T41">1</text:span></text:p>
          </table:table-cell>
          <table:covered-table-cell table:number-columns-repeated="3"/>
          <table:table-cell office:value-type="string" table:style-name="ce4">
            <text:p><text:span text:style-name="T39">Salário</text:span></text:p>
          </table:table-cell>
          <table:table-cell office:value-type="string" table:number-columns-spanned="3" table:number-rows-spanned="1" table:style-name="ce125">
            <text:p><text:span text:style-name="T42">Conta<text:s/></text:span><text:span text:style-name="T2">N"</text:span></text:p>
          </table:table-cell>
          <table:covered-table-cell table:number-columns-repeated="2"/>
          <table:table-cell table:number-columns-repeated="16356"/>
        </table:table-row>
        <table:table-row table:style-name="ro4">
          <table:table-cell office:value-type="float" office:value="1" table:style-name="ce5">
            <text:p>01</text:p>
          </table:table-cell>
          <table:table-cell office:value-type="float" office:value="1" table:number-columns-spanned="3" table:number-rows-spanned="1" table:style-name="ce122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Beatriz Soares<text:s/></text:span><text:span text:style-name="T19">J. d</text:span><text:span text:style-name="T17">e<text:s/></text:span><text:span text:style-name="T19">Jesus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19">37.363</text:span><text:span text:style-name="T17">.</text:span><text:span text:style-name="T19">97</text:span><text:span text:style-name="T43">1-</text:span><text:span text:style-name="T19">5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5">
            <text:p><text:span text:style-name="T39">7</text:span><text:span text:style-name="T17">:</text:span><text:span text:style-name="T19">00<text:s/></text:span><text:span text:style-name="T44">as<text:s/></text:span><text:span text:style-name="T43">17</text:span><text:span text:style-name="T45">:</text:span><text:span text:style-name="T19">00</text:span></text:p>
          </table:table-cell>
          <table:covered-table-cell table:number-columns-repeated="3"/>
          <table:table-cell office:value-type="string" table:style-name="ce7">
            <text:p><text:span text:style-name="T19">R$3.</text:span><text:span text:style-name="T43">10</text:span><text:span text:style-name="T19">6,13</text:span></text:p>
          </table:table-cell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2" table:style-name="ce9">
            <text:p>02</text:p>
          </table:table-cell>
          <table:table-cell office:value-type="float" office:value="1" table:number-columns-spanned="3" table:number-rows-spanned="1" table:style-name="ce127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Carolina Zulmiro<text:s/></text:span><text:span text:style-name="T19">L. da Co</text:span><text:span text:style-name="T17">st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3.961.725-1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43">Pedagogi</text:span><text:span text:style-name="T19">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39">7:00<text:s/></text:span><text:span text:style-name="T19">as<text:s/></text:span><text:span text:style-name="T43">I<text:s/></text:span><text:span text:style-name="T39">7</text:span><text:span text:style-name="T45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39">R$3.199</text:span><text:span text:style-name="T17">,</text:span><text:span text:style-name="T19">31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3" table:style-name="ce12">
            <text:p>03</text:p>
          </table:table-cell>
          <table:table-cell office:value-type="float" office:value="1" table:number-columns-spanned="3" table:number-rows-spanned="1" table:style-name="ce127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Claudia Barbosa<text:s/></text:span><text:span text:style-name="T19">da Silv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25.432</text:span><text:span text:style-name="T45">.</text:span><text:span text:style-name="T19">306-6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39">7</text:span><text:span text:style-name="T17">:</text:span><text:span text:style-name="T39">00<text:s/></text:span><text:span text:style-name="T19">os<text:s/></text:span><text:span text:style-name="T39">17</text:span><text:span text:style-name="T17">:</text:span><text:span text:style-name="T19">00</text:span></text:p>
          </table:table-cell>
          <table:covered-table-cell table:number-columns-repeated="3"/>
          <table:table-cell office:value-type="string" table:style-name="ce4">
            <text:p><text:span text:style-name="T19">R$3.199,3</text:span><text:span text:style-name="T43">1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4" table:style-name="ce13">
            <text:p>04</text:p>
          </table:table-cell>
          <table:table-cell office:value-type="float" office:value="1" table:number-columns-spanned="3" table:number-rows-spanned="1" table:style-name="ce129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Danubia<text:s/></text:span><text:span text:style-name="T43">Duarte<text:s/></text:span><text:span text:style-name="T19">da Cruz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4.312</text:span><text:span text:style-name="T17">.</text:span><text:span text:style-name="T19">846-9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Coord. Peda2ócico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39">7:00<text:s/></text:span><text:span text:style-name="T19">as<text:s/></text:span><text:span text:style-name="T43">17</text:span><text:span text:style-name="T17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39">R$4.l<text:s/></text:span><text:span text:style-name="T43">l</text:span><text:span text:style-name="T19">4,50</text:span></text:p>
          </table:table-cell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7">
          <table:table-cell office:value-type="string" table:style-name="ce15">
            <text:p><text:span text:style-name="T46">os</text:span></text:p>
          </table:table-cell>
          <table:table-cell office:value-type="float" office:value="1" table:number-columns-spanned="3" table:number-rows-spanned="1" table:style-name="ce132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Elisabete Cristinn<text:s/></text:span><text:span text:style-name="T19">Pereim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4.702.19-0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19">A</text:span><text:span text:style-name="T43">u</text:span><text:span text:style-name="T19">x.<text:s/></text:span><text:span text:style-name="T39">Cozinha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39">7:00 os<text:s/></text:span><text:span text:style-name="T43">17</text:span><text:span text:style-name="T17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19">R$<text:s text:c="2"/></text:span><text:span text:style-name="T39">l.885,00</text:span></text:p>
          </table:table-cell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8">
          <table:table-cell office:value-type="float" office:value="6" table:style-name="ce16">
            <text:p>06</text:p>
          </table:table-cell>
          <table:table-cell office:value-type="float" office:value="1" table:number-columns-spanned="3" table:number-rows-spanned="1" table:style-name="ce133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Khatarina<text:s/></text:span><text:span text:style-name="T19">Maria<text:s/></text:span><text:span text:style-name="T39">Pereira<text:s/></text:span><text:span text:style-name="T19">LTns</text:span></text:p>
          </table:table-cell>
          <table:covered-table-cell table:number-columns-repeated="5"/>
          <table:table-cell office:value-type="float" office:value="572693874" table:number-columns-spanned="3" table:number-rows-spanned="1" table:style-name="ce134">
            <text:p>572693874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Cozinheira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19">Ensino Mêdio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5">
            <text:p><text:span text:style-name="T39">7</text:span><text:span text:style-name="T17">:</text:span><text:span text:style-name="T39">00<text:s/></text:span><text:span text:style-name="T44">as<text:s/></text:span><text:span text:style-name="T19">1</text:span><text:span text:style-name="T43">7</text:span><text:span text:style-name="T45">:</text:span><text:span text:style-name="T19">00</text:span></text:p>
          </table:table-cell>
          <table:covered-table-cell table:number-columns-repeated="3"/>
          <table:table-cell office:value-type="string" table:style-name="ce4">
            <text:p><text:span text:style-name="T39">RS 1.947,18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7" table:style-name="ce16">
            <text:p>07</text:p>
          </table:table-cell>
          <table:table-cell office:value-type="float" office:value="1" table:number-columns-spanned="3" table:number-rows-spanned="1" table:style-name="ce131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Gerson<text:s/></text:span><text:span text:style-name="T43">Jose<text:s/></text:span><text:span text:style-name="T39">dos<text:s/></text:span><text:span text:style-name="T19">Santos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10.584.021-X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19">Assist Adm.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19">Ens</text:span><text:span text:style-name="T43">ino<text:s/></text:span><text:span text:style-name="T19">Méd</text:span><text:span text:style-name="T43">i</text:span><text:span text:style-name="T19">o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19">8:00<text:s/></text:span><text:span text:style-name="T39">AS<text:s/></text:span><text:span text:style-name="T43">17</text:span><text:span text:style-name="T17">:</text:span><text:span text:style-name="T19">30</text:span></text:p>
          </table:table-cell>
          <table:covered-table-cell table:number-columns-repeated="3"/>
          <table:table-cell office:value-type="string" table:style-name="ce4">
            <text:p><text:span text:style-name="T39">R$3.700,00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8" table:style-name="ce16">
            <text:p>08</text:p>
          </table:table-cell>
          <table:table-cell office:value-type="float" office:value="1" table:number-columns-spanned="3" table:number-rows-spanned="1" table:style-name="ce131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Daiane Souza Guimaraes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8.920</text:span><text:span text:style-name="T17">.</text:span><text:span text:style-name="T19">666-0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19">A</text:span><text:span text:style-name="T43">u</text:span><text:span text:style-name="T19">x</text:span><text:span text:style-name="T17">.<text:s/></text:span><text:span text:style-name="T19">Limpeza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EnsinoFund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19">7:00 AS 17</text:span><text:span text:style-name="T17">:</text:span><text:span text:style-name="T19">00</text:span></text:p>
          </table:table-cell>
          <table:covered-table-cell table:number-columns-repeated="3"/>
          <table:table-cell office:value-type="string" table:style-name="ce4">
            <text:p><text:span text:style-name="T19">R$2.0</text:span><text:span text:style-name="T43">02</text:span><text:span text:style-name="T19">,00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9" table:style-name="ce19">
            <text:p>09</text:p>
          </table:table-cell>
          <table:table-cell office:value-type="float" office:value="1" table:number-columns-spanned="3" table:number-rows-spanned="1" table:style-name="ce131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43">Jono</text:span><text:span text:style-name="T19">ina Mello<text:s/></text:span><text:span text:style-name="T39">B.<text:s/></text:span><text:span text:style-name="T19">Sil</text:span><text:span text:style-name="T17">v</text:span><text:span text:style-name="T19">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0</text:span><text:span text:style-name="T17">.</text:span><text:span text:style-name="T39">959</text:span><text:span text:style-name="T17">.</text:span><text:span text:style-name="T39">032-2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43">Prof</text:span><text:span text:style-name="T19">es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39">7</text:span><text:span text:style-name="T45">:</text:span><text:span text:style-name="T19">00as<text:s/></text:span><text:span text:style-name="T39">17</text:span><text:span text:style-name="T17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19">R$3.l99,3</text:span><text:span text:style-name="T43">1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10" table:style-name="ce17">
            <text:p>10</text:p>
          </table:table-cell>
          <table:table-cell office:value-type="float" office:value="1" table:number-columns-spanned="3" table:number-rows-spanned="1" table:style-name="ce129">
            <text:p>1</text:p>
          </table:table-cell>
          <table:covered-table-cell table:number-columns-repeated="2"/>
          <table:table-cell office:value-type="string" table:number-columns-spanned="6" table:number-rows-spanned="1" table:style-name="ce125">
            <text:p><text:span text:style-name="T43">Julie<text:s/></text:span><text:span text:style-name="T39">de Andrade<text:s/></text:span><text:span text:style-name="T47">B.<text:s/></text:span><text:span text:style-name="T19">da <text:s/>Silv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9.455303-2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43">Profess</text:span><text:span text:style-name="T19">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;,'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19">7:00<text:s/></text:span><text:span text:style-name="T39">AS<text:s/></text:span><text:span text:style-name="T43">1</text:span><text:span text:style-name="T19">7:00</text:span></text:p>
          </table:table-cell>
          <table:covered-table-cell table:number-columns-repeated="3"/>
          <table:table-cell office:value-type="string" table:style-name="ce4">
            <text:p><text:span text:style-name="T39">R$3</text:span><text:span text:style-name="T45">.</text:span><text:span text:style-name="T43">106</text:span><text:span text:style-name="T19">,</text:span><text:span text:style-name="T43">13</text:span></text:p>
          </table:table-cell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5">
          <table:table-cell office:value-type="string" table:style-name="ce20">
            <text:p><text:span text:style-name="T48">ti</text:span></text:p>
          </table:table-cell>
          <table:table-cell office:value-type="float" office:value="1" table:number-columns-spanned="3" table:number-rows-spanned="1" table:style-name="ce127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19">M</text:span><text:span text:style-name="T43">lc</text:span><text:span text:style-name="T19">helle<text:s/></text:span><text:span text:style-name="T39">Cristina<text:s/></text:span><text:span text:style-name="T19">Santos Souz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17">4</text:span><text:span text:style-name="T39">3</text:span><text:span text:style-name="T17">.</text:span><text:span text:style-name="T19">810</text:span><text:span text:style-name="T45">.</text:span><text:span text:style-name="T19">475-X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19">7:00 AS<text:s/></text:span><text:span text:style-name="T43">1</text:span><text:span text:style-name="T19">7</text:span><text:span text:style-name="T45">:</text:span><text:span text:style-name="T19">00</text:span></text:p>
          </table:table-cell>
          <table:covered-table-cell table:number-columns-repeated="3"/>
          <table:table-cell office:value-type="string" table:style-name="ce4">
            <text:p><text:span text:style-name="T39">R$3</text:span><text:span text:style-name="T17">.</text:span><text:span text:style-name="T43">1</text:span><text:span text:style-name="T19">06</text:span><text:span text:style-name="T17">,</text:span><text:span text:style-name="T43">13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12" table:style-name="ce17">
            <text:p>12</text:p>
          </table:table-cell>
          <table:table-cell office:value-type="float" office:value="1" table:number-columns-spanned="3" table:number-rows-spanned="1" table:style-name="ce131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19">Na</text:span><text:span text:style-name="T43">iarn<text:s/></text:span><text:span text:style-name="T39">Cardoso<text:s/></text:span><text:span text:style-name="T19">de Souz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41.197</text:span><text:span text:style-name="T45">.</text:span><text:span text:style-name="T19">460-9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43">Profes</text:span><text:span text:style-name="T19">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19">7:00AS<text:s/></text:span><text:span text:style-name="T43">17</text:span><text:span text:style-name="T17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19">R$3.106,</text:span><text:span text:style-name="T43">13</text:span></text:p>
          </table:table-cell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13" table:style-name="ce21">
            <text:p>13</text:p>
          </table:table-cell>
          <table:table-cell office:value-type="float" office:value="1" table:number-columns-spanned="3" table:number-rows-spanned="1" table:style-name="ce129">
            <text:p>1</text:p>
          </table:table-cell>
          <table:covered-table-cell table:number-columns-repeated="2"/>
          <table:table-cell office:value-type="string" table:number-columns-spanned="6" table:number-rows-spanned="1" table:style-name="ce130">
            <text:p><text:span text:style-name="T49">Pilar Zanciani TI1omazini<text:s/></text:span><text:span text:style-name="T47">Silv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4</text:span><text:span text:style-name="T17">.</text:span><text:span text:style-name="T19">063</text:span><text:span text:style-name="T45">.</text:span><text:span text:style-name="T19">660-9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19">7</text:span><text:span text:style-name="T17">:</text:span><text:span text:style-name="T39">00 as<text:s/></text:span><text:span text:style-name="T43">1</text:span><text:span text:style-name="T19">7</text:span><text:span text:style-name="T17">:</text:span><text:span text:style-name="T19">00</text:span></text:p>
          </table:table-cell>
          <table:covered-table-cell table:number-columns-repeated="3"/>
          <table:table-cell office:value-type="string" table:style-name="ce4">
            <text:p><text:span text:style-name="T39">R$3</text:span><text:span text:style-name="T17">.</text:span><text:span text:style-name="T39">l99,31</text:span></text:p>
          </table:table-cell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14" table:style-name="ce21">
            <text:p>14</text:p>
          </table:table-cell>
          <table:table-cell office:value-type="float" office:value="1" table:number-columns-spanned="3" table:number-rows-spanned="1" table:style-name="ce131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43">Sel</text:span><text:span text:style-name="T19">ma<text:s/></text:span><text:span text:style-name="T39">Tostes<text:s/></text:span><text:span text:style-name="T43">T</text:span><text:span text:style-name="T19">avares Sil</text:span><text:span text:style-name="T17">v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1839'...25�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43">Direto</text:span><text:span text:style-name="T19">r(a)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19">Peda,,aog</text:span><text:span text:style-name="T43">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19">7</text:span><text:span text:style-name="T17">:</text:span><text:span text:style-name="T19">00<text:s/></text:span><text:span text:style-name="T39">AS<text:s/></text:span><text:span text:style-name="T43">17</text:span><text:span text:style-name="T17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19">R$5.623,43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string" table:style-name="ce22">
            <text:p><text:span text:style-name="T3">JS</text:span></text:p>
          </table:table-cell>
          <table:table-cell office:value-type="float" office:value="1" table:number-columns-spanned="3" table:number-rows-spanned="1" table:style-name="ce127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Tais<text:s/></text:span><text:span text:style-name="T43">do</text:span><text:span text:style-name="T19">s<text:s/></text:span><text:span text:style-name="T39">santos<text:s/></text:span><text:span text:style-name="T19">da roch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5.1</text:span><text:span text:style-name="T17">7</text:span><text:span text:style-name="T19">2.63�"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4" table:number-rows-spanned="1" table:style-name="ce123">
            <text:p><text:span text:style-name="T39">Pedagogia</text:span></text:p>
          </table:table-cell>
          <table:covered-table-cell table:number-columns-repeated="3"/>
          <table:table-cell office:value-type="string" table:number-columns-spanned="4" table:number-rows-spanned="1" table:style-name="ce123">
            <text:p><text:span text:style-name="T19">7:00 as<text:s/></text:span><text:span text:style-name="T43">I<text:s/></text:span><text:span text:style-name="T19">7</text:span><text:span text:style-name="T45">:</text:span><text:span text:style-name="T19">00</text:span></text:p>
          </table:table-cell>
          <table:covered-table-cell table:number-columns-repeated="3"/>
          <table:table-cell office:value-type="string" table:style-name="ce4">
            <text:p><text:span text:style-name="T19">RS<text:s/></text:span><text:span text:style-name="T43">3.10</text:span><text:span text:style-name="T19">6,</text:span><text:span text:style-name="T43">13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16" table:style-name="ce23">
            <text:p>16</text:p>
          </table:table-cell>
          <table:table-cell office:value-type="string" table:number-columns-spanned="3" table:number-rows-spanned="1" table:style-name="ce128">
            <text:p><text:span text:style-name="T32">l</text:span>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19">Va</text:span><text:span text:style-name="T43">ld</text:span><text:span text:style-name="T19">irn<text:s/></text:span><text:span text:style-name="T39">de<text:s/></text:span><text:span text:style-name="T43">L</text:span><text:span text:style-name="T19">oudes Diniz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5</text:span><text:span text:style-name="T17">.</text:span><text:span text:style-name="T19">646</text:span><text:span text:style-name="T45">.</text:span><text:span text:style-name="T19">749-1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4" table:number-rows-spanned="1" table:style-name="ce123">
            <text:p><text:span text:style-name="T39">Pedagogia</text:span></text:p>
          </table:table-cell>
          <table:covered-table-cell table:number-columns-repeated="3"/>
          <table:table-cell office:value-type="string" table:number-columns-spanned="4" table:number-rows-spanned="1" table:style-name="ce123">
            <text:p><text:span text:style-name="T19">7:00 os<text:s/></text:span><text:span text:style-name="T43">17</text:span><text:span text:style-name="T45">:</text:span><text:span text:style-name="T19">00</text:span></text:p>
          </table:table-cell>
          <table:covered-table-cell table:number-columns-repeated="3"/>
          <table:table-cell office:value-type="string" table:style-name="ce4">
            <text:p><text:span text:style-name="T19">R$3</text:span><text:span text:style-name="T17">.</text:span><text:span text:style-name="T39">106,13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17" table:style-name="ce24">
            <text:p>17</text:p>
          </table:table-cell>
          <table:table-cell office:value-type="float" office:value="1" table:number-columns-spanned="3" table:number-rows-spanned="1" table:style-name="ce122">
            <text:p>1</text:p>
          </table:table-cell>
          <table:covered-table-cell table:number-columns-repeated="2"/>
          <table:table-cell office:value-type="string" table:number-columns-spanned="6" table:number-rows-spanned="1" table:style-name="ce123">
            <text:p><text:span text:style-name="T39">Sabrina<text:s text:c="2"/></text:span><text:span text:style-name="T43">Borg</text:span><text:span text:style-name="T19">es Nogue</text:span><text:span text:style-name="T45">.</text:span><text:span text:style-name="T19">ira</text:span></text:p>
          </table:table-cell>
          <table:covered-table-cell table:number-columns-repeated="5"/>
          <table:table-cell office:value-type="string" table:number-columns-spanned="3" table:number-rows-spanned="1" table:style-name="ce124">
            <text:p><text:span text:style-name="T50">55.913.971-8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43">.Pr</text:span><text:span text:style-name="T19">o</text:span><text:span text:style-name="T43">fes</text:span><text:span text:style-name="T19">sor</text:span></text:p>
          </table:table-cell>
          <table:covered-table-cell table:number-columns-repeated="2"/>
          <table:table-cell office:value-type="string" table:number-columns-spanned="4" table:number-rows-spanned="1" table:style-name="ce123">
            <text:p><text:span text:style-name="T39">Pedagogia</text:span></text:p>
          </table:table-cell>
          <table:covered-table-cell table:number-columns-repeated="3"/>
          <table:table-cell office:value-type="string" table:number-columns-spanned="4" table:number-rows-spanned="1" table:style-name="ce123">
            <text:p><text:span text:style-name="T39">7:00<text:s/></text:span><text:span text:style-name="T19">as<text:s/></text:span><text:span text:style-name="T43">17</text:span><text:span text:style-name="T17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19">R$3.106,</text:span><text:span text:style-name="T43">I3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18" table:style-name="ce10">
            <text:p>18</text:p>
          </table:table-cell>
          <table:table-cell table:number-columns-spanned="3" table:number-rows-spanned="1" table:style-name="ce120"/>
          <table:covered-table-cell table:number-columns-repeated="2"/>
          <table:table-cell office:value-type="string" table:number-columns-spanned="6" table:number-rows-spanned="1" table:style-name="ce125">
            <text:p><text:span text:style-name="T51">Ana<text:s/></text:span><text:span text:style-name="T19">C</text:span><text:span text:style-name="T43">l</text:span><text:span text:style-name="T19">a</text:span><text:span text:style-name="T43">udia<text:s text:c="2"/></text:span><text:span text:style-name="T39">de<text:s/></text:span><text:span text:style-name="T19">O</text:span><text:span text:style-name="T45">.<text:s/></text:span><text:span text:style-name="T19">Silv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46.360</text:span><text:span text:style-name="T17">.</text:span><text:span text:style-name="T19">360-6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table-cell table:number-columns-spanned="2" table:number-rows-spanned="2" table:style-name="ce54"/>
          <table:covered-table-cell/>
          <table:table-cell office:value-type="string" table:number-columns-spanned="4" table:number-rows-spanned="1" table:style-name="ce123">
            <text:p><text:span text:style-name="T39">7:00 as<text:s/></text:span><text:span text:style-name="T43">17</text:span><text:span text:style-name="T17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39">R$3</text:span><text:span text:style-name="T17">.</text:span><text:span text:style-name="T43">1</text:span><text:span text:style-name="T19">06,</text:span><text:span text:style-name="T43">13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19" table:style-name="ce10">
            <text:p>19</text:p>
          </table:table-cell>
          <table:table-cell table:number-columns-spanned="3" table:number-rows-spanned="1" table:style-name="ce120"/>
          <table:covered-table-cell table:number-columns-repeated="2"/>
          <table:table-cell office:value-type="string" table:number-columns-spanned="6" table:number-rows-spanned="1" table:style-name="ce125">
            <text:p><text:span text:style-name="T19">Mir</text:span><text:span text:style-name="T43">iam<text:s/></text:span><text:span text:style-name="T52">R.eoata<text:s/></text:span><text:span text:style-name="T39">S</text:span><text:span text:style-name="T17">.<text:s/></text:span><text:span text:style-name="T19">Tei.xeira</text:span></text:p>
          </table:table-cell>
          <table:covered-table-cell table:number-columns-repeated="5"/>
          <table:table-cell office:value-type="string" table:number-columns-spanned="3" table:number-rows-spanned="1" table:style-name="ce126">
            <text:p><text:span text:style-name="T39">34.958</text:span><text:span text:style-name="T17">.</text:span><text:span text:style-name="T19">278-6</text:span></text:p>
          </table:table-cell>
          <table:covered-table-cell table:number-columns-repeated="2"/>
          <table:table-cell office:value-type="string" table:number-columns-spanned="3" table:number-rows-spanned="1" table:style-name="ce123">
            <text:p><text:span text:style-name="T39">Professor</text:span></text:p>
          </table:table-cell>
          <table:covered-table-cell table:number-columns-repeated="2"/>
          <table:table-cell office:value-type="string" table:number-columns-spanned="2" table:number-rows-spanned="1" table:style-name="ce46">
            <text:p><text:span text:style-name="T39">Pedagogia</text:span></text:p>
          </table:table-cell>
          <table:covered-table-cell/>
          <table:covered-table-cell/>
          <table:covered-table-cell/>
          <table:table-cell office:value-type="string" table:number-columns-spanned="4" table:number-rows-spanned="1" table:style-name="ce123">
            <text:p><text:span text:style-name="T39">7</text:span><text:span text:style-name="T17">:</text:span><text:span text:style-name="T39">00<text:s/></text:span><text:span text:style-name="T19">as<text:s/></text:span><text:span text:style-name="T43">17</text:span><text:span text:style-name="T17">:</text:span><text:span text:style-name="T39">00</text:span></text:p>
          </table:table-cell>
          <table:covered-table-cell table:number-columns-repeated="3"/>
          <table:table-cell office:value-type="string" table:style-name="ce4">
            <text:p><text:span text:style-name="T19">R$ 3.106,</text:span><text:span text:style-name="T43">13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20" table:style-name="ce25">
            <text:p>20</text:p>
          </table:table-cell>
          <table:table-cell table:number-columns-spanned="3" table:number-rows-spanned="1" table:style-name="ce121"/>
          <table:covered-table-cell table:number-columns-repeated="2"/>
          <table:table-cell table:number-columns-spanned="6" table:number-rows-spanned="1" table:style-name="ce121"/>
          <table:covered-table-cell table:number-columns-repeated="5"/>
          <table:table-cell table:number-columns-spanned="3" table:number-rows-spanned="1" table:style-name="ce121"/>
          <table:covered-table-cell table:number-columns-repeated="2"/>
          <table:table-cell table:number-columns-spanned="3" table:number-rows-spanned="1" table:style-name="ce121"/>
          <table:covered-table-cell table:number-columns-repeated="2"/>
          <table:table-cell table:number-columns-spanned="2" table:number-rows-spanned="1" table:style-name="ce52"/>
          <table:covered-table-cell/>
          <table:table-cell table:number-columns-spanned="2" table:number-rows-spanned="2" table:style-name="ce42"/>
          <table:covered-table-cell/>
          <table:table-cell table:number-columns-spanned="4" table:number-rows-spanned="1" table:style-name="ce121"/>
          <table:covered-table-cell table:number-columns-repeated="3"/>
          <table:table-cell table:style-name="ce8"/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21" table:style-name="ce6">
            <text:p>21</text:p>
          </table:table-cell>
          <table:table-cell table:number-columns-spanned="3" table:number-rows-spanned="1" table:style-name="ce121"/>
          <table:covered-table-cell table:number-columns-repeated="2"/>
          <table:table-cell table:number-columns-spanned="6" table:number-rows-spanned="1" table:style-name="ce121"/>
          <table:covered-table-cell table:number-columns-repeated="5"/>
          <table:table-cell table:number-columns-spanned="3" table:number-rows-spanned="1" table:style-name="ce121"/>
          <table:covered-table-cell table:number-columns-repeated="2"/>
          <table:table-cell table:number-columns-spanned="3" table:number-rows-spanned="1" table:style-name="ce121"/>
          <table:covered-table-cell table:number-columns-repeated="2"/>
          <table:table-cell table:number-columns-spanned="2" table:number-rows-spanned="1" table:style-name="ce52"/>
          <table:covered-table-cell/>
          <table:covered-table-cell/>
          <table:covered-table-cell/>
          <table:table-cell table:number-columns-spanned="4" table:number-rows-spanned="1" table:style-name="ce121"/>
          <table:covered-table-cell table:number-columns-repeated="3"/>
          <table:table-cell table:style-name="ce8"/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22" table:style-name="ce6">
            <text:p>22</text:p>
          </table:table-cell>
          <table:table-cell table:number-columns-spanned="3" table:number-rows-spanned="1" table:style-name="ce120"/>
          <table:covered-table-cell table:number-columns-repeated="2"/>
          <table:table-cell table:number-columns-spanned="6" table:number-rows-spanned="1" table:style-name="ce120"/>
          <table:covered-table-cell table:number-columns-repeated="5"/>
          <table:table-cell table:number-columns-spanned="3" table:number-rows-spanned="1" table:style-name="ce120"/>
          <table:covered-table-cell table:number-columns-repeated="2"/>
          <table:table-cell table:number-columns-spanned="3" table:number-rows-spanned="1" table:style-name="ce120"/>
          <table:covered-table-cell table:number-columns-repeated="2"/>
          <table:table-cell table:number-columns-spanned="4" table:number-rows-spanned="1" table:style-name="ce120"/>
          <table:covered-table-cell table:number-columns-repeated="3"/>
          <table:table-cell table:number-columns-spanned="4" table:number-rows-spanned="1" table:style-name="ce120"/>
          <table:covered-table-cell table:number-columns-repeated="3"/>
          <table:table-cell table:style-name="ce11"/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23" table:style-name="ce14">
            <text:p>23</text:p>
          </table:table-cell>
          <table:table-cell table:number-columns-spanned="3" table:number-rows-spanned="1" table:style-name="ce121"/>
          <table:covered-table-cell table:number-columns-repeated="2"/>
          <table:table-cell table:number-columns-spanned="6" table:number-rows-spanned="1" table:style-name="ce121"/>
          <table:covered-table-cell table:number-columns-repeated="5"/>
          <table:table-cell table:number-columns-spanned="3" table:number-rows-spanned="1" table:style-name="ce121"/>
          <table:covered-table-cell table:number-columns-repeated="2"/>
          <table:table-cell table:number-columns-spanned="3" table:number-rows-spanned="1" table:style-name="ce121"/>
          <table:covered-table-cell table:number-columns-repeated="2"/>
          <table:table-cell table:number-columns-spanned="4" table:number-rows-spanned="1" table:style-name="ce121"/>
          <table:covered-table-cell table:number-columns-repeated="3"/>
          <table:table-cell table:number-columns-spanned="4" table:number-rows-spanned="1" table:style-name="ce121"/>
          <table:covered-table-cell table:number-columns-repeated="3"/>
          <table:table-cell table:style-name="ce8"/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24" table:style-name="ce18">
            <text:p>24</text:p>
          </table:table-cell>
          <table:table-cell table:number-columns-spanned="3" table:number-rows-spanned="1" table:style-name="ce120"/>
          <table:covered-table-cell table:number-columns-repeated="2"/>
          <table:table-cell table:number-columns-spanned="6" table:number-rows-spanned="1" table:style-name="ce120"/>
          <table:covered-table-cell table:number-columns-repeated="5"/>
          <table:table-cell table:number-columns-spanned="3" table:number-rows-spanned="1" table:style-name="ce120"/>
          <table:covered-table-cell table:number-columns-repeated="2"/>
          <table:table-cell table:number-columns-spanned="3" table:number-rows-spanned="1" table:style-name="ce120"/>
          <table:covered-table-cell table:number-columns-repeated="2"/>
          <table:table-cell table:number-columns-spanned="4" table:number-rows-spanned="1" table:style-name="ce120"/>
          <table:covered-table-cell table:number-columns-repeated="3"/>
          <table:table-cell table:number-columns-spanned="4" table:number-rows-spanned="1" table:style-name="ce120"/>
          <table:covered-table-cell table:number-columns-repeated="3"/>
          <table:table-cell table:style-name="ce11"/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string" table:style-name="ce20">
            <text:p><text:span text:style-name="T48">2S</text:span></text:p>
          </table:table-cell>
          <table:table-cell table:number-columns-spanned="3" table:number-rows-spanned="1" table:style-name="ce120"/>
          <table:covered-table-cell table:number-columns-repeated="2"/>
          <table:table-cell table:number-columns-spanned="6" table:number-rows-spanned="1" table:style-name="ce120"/>
          <table:covered-table-cell table:number-columns-repeated="5"/>
          <table:table-cell table:number-columns-spanned="3" table:number-rows-spanned="1" table:style-name="ce120"/>
          <table:covered-table-cell table:number-columns-repeated="2"/>
          <table:table-cell table:number-columns-spanned="3" table:number-rows-spanned="1" table:style-name="ce120"/>
          <table:covered-table-cell table:number-columns-repeated="2"/>
          <table:table-cell table:number-columns-spanned="4" table:number-rows-spanned="1" table:style-name="ce120"/>
          <table:covered-table-cell table:number-columns-repeated="3"/>
          <table:table-cell table:number-columns-spanned="4" table:number-rows-spanned="1" table:style-name="ce120"/>
          <table:covered-table-cell table:number-columns-repeated="3"/>
          <table:table-cell table:style-name="ce11"/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26" table:style-name="ce10">
            <text:p>26</text:p>
          </table:table-cell>
          <table:table-cell table:number-columns-spanned="3" table:number-rows-spanned="1" table:style-name="ce120"/>
          <table:covered-table-cell table:number-columns-repeated="2"/>
          <table:table-cell table:number-columns-spanned="6" table:number-rows-spanned="1" table:style-name="ce120"/>
          <table:covered-table-cell table:number-columns-repeated="5"/>
          <table:table-cell table:number-columns-spanned="3" table:number-rows-spanned="1" table:style-name="ce120"/>
          <table:covered-table-cell table:number-columns-repeated="2"/>
          <table:table-cell table:number-columns-spanned="3" table:number-rows-spanned="1" table:style-name="ce120"/>
          <table:covered-table-cell table:number-columns-repeated="2"/>
          <table:table-cell table:number-columns-spanned="4" table:number-rows-spanned="1" table:style-name="ce120"/>
          <table:covered-table-cell table:number-columns-repeated="3"/>
          <table:table-cell table:number-columns-spanned="4" table:number-rows-spanned="1" table:style-name="ce120"/>
          <table:covered-table-cell table:number-columns-repeated="3"/>
          <table:table-cell table:style-name="ce11"/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27" table:style-name="ce26">
            <text:p>27</text:p>
          </table:table-cell>
          <table:table-cell table:number-columns-spanned="3" table:number-rows-spanned="1" table:style-name="ce120"/>
          <table:covered-table-cell table:number-columns-repeated="2"/>
          <table:table-cell table:number-columns-spanned="6" table:number-rows-spanned="1" table:style-name="ce120"/>
          <table:covered-table-cell table:number-columns-repeated="5"/>
          <table:table-cell table:number-columns-spanned="3" table:number-rows-spanned="1" table:style-name="ce120"/>
          <table:covered-table-cell table:number-columns-repeated="2"/>
          <table:table-cell table:number-columns-spanned="3" table:number-rows-spanned="1" table:style-name="ce120"/>
          <table:covered-table-cell table:number-columns-repeated="2"/>
          <table:table-cell table:number-columns-spanned="4" table:number-rows-spanned="1" table:style-name="ce120"/>
          <table:covered-table-cell table:number-columns-repeated="3"/>
          <table:table-cell table:number-columns-spanned="4" table:number-rows-spanned="1" table:style-name="ce120"/>
          <table:covered-table-cell table:number-columns-repeated="3"/>
          <table:table-cell table:style-name="ce11"/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5">
          <table:table-cell office:value-type="float" office:value="28" table:style-name="ce10">
            <text:p>28</text:p>
          </table:table-cell>
          <table:table-cell table:number-columns-spanned="3" table:number-rows-spanned="1" table:style-name="ce120"/>
          <table:covered-table-cell table:number-columns-repeated="2"/>
          <table:table-cell table:number-columns-spanned="6" table:number-rows-spanned="1" table:style-name="ce120"/>
          <table:covered-table-cell table:number-columns-repeated="5"/>
          <table:table-cell table:number-columns-spanned="3" table:number-rows-spanned="1" table:style-name="ce120"/>
          <table:covered-table-cell table:number-columns-repeated="2"/>
          <table:table-cell table:number-columns-spanned="3" table:number-rows-spanned="1" table:style-name="ce120"/>
          <table:covered-table-cell table:number-columns-repeated="2"/>
          <table:table-cell table:number-columns-spanned="4" table:number-rows-spanned="1" table:style-name="ce120"/>
          <table:covered-table-cell table:number-columns-repeated="3"/>
          <table:table-cell table:number-columns-spanned="4" table:number-rows-spanned="1" table:style-name="ce120"/>
          <table:covered-table-cell table:number-columns-repeated="3"/>
          <table:table-cell table:style-name="ce11"/>
          <table:table-cell table:number-columns-spanned="3" table:number-rows-spanned="1" table:style-name="ce120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29" table:style-name="ce10">
            <text:p>29</text:p>
          </table:table-cell>
          <table:table-cell table:number-columns-spanned="3" table:number-rows-spanned="1" table:style-name="ce121"/>
          <table:covered-table-cell table:number-columns-repeated="2"/>
          <table:table-cell table:number-columns-spanned="6" table:number-rows-spanned="1" table:style-name="ce121"/>
          <table:covered-table-cell table:number-columns-repeated="5"/>
          <table:table-cell table:number-columns-spanned="3" table:number-rows-spanned="1" table:style-name="ce121"/>
          <table:covered-table-cell table:number-columns-repeated="2"/>
          <table:table-cell table:number-columns-spanned="3" table:number-rows-spanned="1" table:style-name="ce121"/>
          <table:covered-table-cell table:number-columns-repeated="2"/>
          <table:table-cell table:number-columns-spanned="4" table:number-rows-spanned="1" table:style-name="ce121"/>
          <table:covered-table-cell table:number-columns-repeated="3"/>
          <table:table-cell table:number-columns-spanned="4" table:number-rows-spanned="1" table:style-name="ce121"/>
          <table:covered-table-cell table:number-columns-repeated="3"/>
          <table:table-cell table:style-name="ce8"/>
          <table:table-cell table:number-columns-spanned="3" table:number-rows-spanned="1" table:style-name="ce121"/>
          <table:covered-table-cell table:number-columns-repeated="2"/>
          <table:table-cell table:number-columns-repeated="16356"/>
        </table:table-row>
        <table:table-row table:style-name="ro6">
          <table:table-cell office:value-type="float" office:value="30" table:style-name="ce27">
            <text:p>30</text:p>
          </table:table-cell>
          <table:table-cell table:number-columns-spanned="3" table:number-rows-spanned="1" table:style-name="ce121"/>
          <table:covered-table-cell table:number-columns-repeated="2"/>
          <table:table-cell table:number-columns-spanned="6" table:number-rows-spanned="1" table:style-name="ce121"/>
          <table:covered-table-cell table:number-columns-repeated="5"/>
          <table:table-cell table:number-columns-spanned="3" table:number-rows-spanned="1" table:style-name="ce121"/>
          <table:covered-table-cell table:number-columns-repeated="2"/>
          <table:table-cell table:number-columns-spanned="3" table:number-rows-spanned="1" table:style-name="ce121"/>
          <table:covered-table-cell table:number-columns-repeated="2"/>
          <table:table-cell table:number-columns-spanned="4" table:number-rows-spanned="1" table:style-name="ce121"/>
          <table:covered-table-cell table:number-columns-repeated="3"/>
          <table:table-cell table:number-columns-spanned="4" table:number-rows-spanned="1" table:style-name="ce121"/>
          <table:covered-table-cell table:number-columns-repeated="3"/>
          <table:table-cell table:style-name="ce8"/>
          <table:table-cell table:number-columns-spanned="3" table:number-rows-spanned="1" table:style-name="ce121"/>
          <table:covered-table-cell table:number-columns-repeated="2"/>
          <table:table-cell table:number-columns-repeated="16356" table:style-name="ce1"/>
        </table:table-row>
        <table:table-row table:style-name="ro9">
          <table:table-cell office:value-type="float" office:value="1" table:number-columns-spanned="4" table:number-rows-spanned="1" table:style-name="ce93">
            <text:p>1</text:p>
          </table:table-cell>
          <table:covered-table-cell>
            <draw:custom-shape svg:x="0.01536in" svg:y="0.16942in" svg:width="4.77778in" svg:height="0in" draw:z-index="2" draw:id="id1" draw:style-name="a1" draw:name="Shape 3">
              <svg:title/>
              <svg:desc/>
              <draw:enhanced-geometry xmlns:dr3d="urn:oasis:names:tc:opendocument:xmlns:dr3d:1.0" draw:type="non-primitive" svg:viewBox="0 0 4368800 0" draw:enhanced-path="M 0 0 L 4368710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368800"/>
                <draw:equation draw:name="f7" draw:formula="?f4 / 0"/>
                <draw:equation draw:name="f8" draw:formula="0 / ?f6"/>
                <draw:equation draw:name="f9" draw:formula="4368800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table-cell table:number-columns-spanned="5" table:number-rows-spanned="1" table:style-name="ce33"/>
          <table:covered-table-cell table:number-columns-repeated="4"/>
          <table:table-cell table:style-name="ce2"/>
          <table:table-cell office:value-type="string" table:number-columns-spanned="9" table:number-rows-spanned="1" table:style-name="ce95">
            <text:p><text:span text:style-name="T39">"""""00</text:span><text:span text:style-name="T53">�.'i</text:span><text:span text:style-name="T54">1</text:span><text:span text:style-name="T55">º</text:span><text:span text:style-name="T56">"</text:span><text:span text:style-name="T57">1</text:span><text:span text:style-name="T58">e</text:span><text:span text:style-name="T59">z</text:span><text:span text:style-name="T58">,)</text:span></text:p>
            <text:p><text:span text:style-name="T60">JmeRo</text:span><text:span text:style-name="T61">=��</text:span></text:p>
            <text:p><text:span text:style-name="T50">RG;</text:span><text:span text:style-name="T62">14.258.284/S</text:span><text:span text:style-name="T63">SP/SP</text:span></text:p>
          </table:table-cell>
          <table:covered-table-cell>
            <draw:custom-shape svg:x="0.62167in" svg:y="0.51648in" svg:width="0.23056in" svg:height="0in" draw:z-index="3" draw:id="id2" draw:style-name="a2" draw:name="Shape 4">
              <svg:title/>
              <svg:desc/>
              <draw:enhanced-geometry xmlns:dr3d="urn:oasis:names:tc:opendocument:xmlns:dr3d:1.0" draw:type="non-primitive" svg:viewBox="0 0 210820 0" draw:enhanced-path="M 0 0 L 210650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10820"/>
                <draw:equation draw:name="f7" draw:formula="?f4 / 0"/>
                <draw:equation draw:name="f8" draw:formula="0 / ?f6"/>
                <draw:equation draw:name="f9" draw:formula="210820 / ?f6"/>
                <draw:equation draw:name="f10" draw:formula="0 / ?f7"/>
              </draw:enhanced-geometry>
            </draw:custom-shape>
          </table:covered-table-cell>
          <table:covered-table-cell table:number-columns-repeated="7"/>
          <table:table-cell office:value-type="float" office:value="6" table:number-columns-spanned="2" table:number-rows-spanned="1" table:style-name="ce96">
            <text:p>6</text:p>
          </table:table-cell>
          <table:covered-table-cell/>
          <table:table-cell office:value-type="string" table:number-columns-spanned="3" table:number-rows-spanned="1" table:style-name="ce97">
            <text:p><text:span text:style-name="T64">Total!</text:span></text:p>
          </table:table-cell>
          <table:covered-table-cell table:number-columns-repeated="2"/>
          <table:table-cell office:value-type="string" table:number-columns-spanned="4" table:number-rows-spanned="1" table:style-name="ce99">
            <text:p><text:span text:style-name="T60">R.$60.024,52-</text:span></text:p>
          </table:table-cell>
          <table:covered-table-cell table:number-columns-repeated="3"/>
          <table:table-cell table:number-columns-repeated="16356" table:style-name="ce1"/>
        </table:table-row>
        <table:table-row table:style-name="ro10">
          <table:table-cell office:value-type="string" table:number-columns-spanned="30" table:number-rows-spanned="1" table:style-name="ce100">
            <text:p><text:span text:style-name="T65">r</text:span></text:p>
            <text:p><text:span text:style-name="T66">A</text:span><text:span text:style-name="T67">ss</text:span><text:span text:style-name="T66">ociaiãoCaritati�a da Paróquia</text:span></text:p>
            <text:p><text:span text:style-name="T68">1<text:s text:c="42"/></text:span><text:span text:style-name="T69">Nossa Senhora de Fátima</text:span></text:p>
            <text:p><text:span text:style-name="T70">Ria</text:span><text:span text:style-name="T71">.</text:span><text:span text:style-name="T72">Mana CIOFàlín;a<text:s/></text:span><text:span text:style-name="T73">Kída.<text:s/></text:span><text:span text:style-name="T72">205-<text:s/></text:span><text:span text:style-name="T74">VIia<text:s/></text:span><text:span text:style-name="T1">F</text:span><text:span text:style-name="T72">álina</text:span><text:span text:style-name="T75">-<text:s/></text:span><text:span text:style-name="T76">CEP</text:span><text:span text:style-name="T77">.</text:span><text:span text:style-name="T52">0</text:span><text:span text:style-name="T76">7191</text:span><text:span text:style-name="T52">-</text:span><text:span text:style-name="T76">210</text:span></text:p>
            <text:p><text:span text:style-name="T72">-</text:span><text:span text:style-name="T78">-</text:span><text:span text:style-name="T72">SioPuo</text:span><text:span text:style-name="T78">-</text:span><text:span text:style-name="T72">-ax</text:span><text:span text:style-name="T79">:</text:span><text:span text:style-name="T72">2408</text:span><text:span text:style-name="T80">-</text:span><text:span text:style-name="T72">6771</text:span></text:p>
            <text:p><text:span text:style-name="T70">OIPJ: 4&amp;.1!i8.lK'II001-53</text:span></text:p>
            <draw:custom-shape svg:x="0.06831in" svg:y="1.62157in" svg:width="0in" svg:height="0.82778in" draw:z-index="102" draw:id="id101" draw:style-name="a101" draw:name="Shape 103">
              <svg:title/>
              <svg:desc/>
              <draw:enhanced-geometry xmlns:dr3d="urn:oasis:names:tc:opendocument:xmlns:dr3d:1.0" draw:type="non-primitive" svg:viewBox="0 0 0 756920" draw:enhanced-path="M 0 756765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756920"/>
                <draw:equation draw:name="f8" draw:formula="0 / ?f6"/>
                <draw:equation draw:name="f9" draw:formula="0 / ?f7"/>
                <draw:equation draw:name="f10" draw:formula="756920 / ?f7"/>
              </draw:enhanced-geometry>
            </draw:custom-shape>
          </table:table-cell>
          <table:covered-table-cell>
            <draw:g draw:z-index="5" draw:name="Group 6" draw:id="id7">
              <svg:title/>
              <svg:desc/>
              <draw:frame draw:id="id4" draw:style-name="a4" draw:name="image2.jpeg" svg:x="2.81419in" svg:y="2.35574in" svg:width="2.41722in" svg:height="0.17353in" style:rel-width="scale" style:rel-height="scale">
                <draw:image xlink:href="media/image1.jpeg" xlink:type="simple" xlink:show="embed" xlink:actuate="onLoad"/>
                <svg:title/>
                <svg:desc/>
              </draw:frame>
              <draw:custom-shape svg:x="0.00969in" svg:y="2.30234in" svg:width="6.05694in" svg:height="0in" draw:id="id5" draw:style-name="a5" draw:name="Shape 8">
                <svg:title/>
                <svg:desc/>
                <draw:enhanced-geometry xmlns:dr3d="urn:oasis:names:tc:opendocument:xmlns:dr3d:1.0" draw:type="non-primitive" svg:viewBox="0 0 5538470 0" draw:enhanced-path="M 0 0 L 553797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538470"/>
                  <draw:equation draw:name="f7" draw:formula="?f4 / 0"/>
                  <draw:equation draw:name="f8" draw:formula="0 / ?f6"/>
                  <draw:equation draw:name="f9" draw:formula="5538470 / ?f6"/>
                  <draw:equation draw:name="f10" draw:formula="0 / ?f7"/>
                </draw:enhanced-geometry>
              </draw:custom-shape>
              <draw:frame draw:id="id6" draw:style-name="a8" draw:name="Textbox 9" svg:x="0.00969in" svg:y="2.29567in" svg:width="6.05694in" svg:height="0.23403in">
                <draw:text-box>
                  <text:p text:style-name="a7" text:class-names="" text:cond-style-name=""><text:span text:style-name="a6" text:class-names="">A1'./EXOHJ-</text:span></text:p>
                </draw:text-box>
                <svg:title/>
                <svg:desc/>
              </draw:frame>
            </draw:g>
          </table:covered-table-cell>
          <table:covered-table-cell table:number-columns-repeated="5"/>
          <table:covered-table-cell>
            <draw:frame draw:z-index="4" draw:id="id3" draw:style-name="a3" draw:name="image1.png" svg:x="0.06371in" svg:y="1.06733in" svg:width="0.414in" svg:height="0.82761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 table:number-columns-repeated="14"/>
          <table:covered-table-cell>
            <draw:custom-shape svg:x="0.16524in" svg:y="1.02729in" svg:width="1.99375in" svg:height="0in" draw:z-index="103" draw:id="id102" draw:style-name="a102" draw:name="Shape 104">
              <svg:title/>
              <svg:desc/>
              <draw:enhanced-geometry xmlns:dr3d="urn:oasis:names:tc:opendocument:xmlns:dr3d:1.0" draw:type="non-primitive" svg:viewBox="0 0 1823085 0" draw:enhanced-path="M 0 0 L 182258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823085"/>
                <draw:equation draw:name="f7" draw:formula="?f4 / 0"/>
                <draw:equation draw:name="f8" draw:formula="0 / ?f6"/>
                <draw:equation draw:name="f9" draw:formula="1823085 / ?f6"/>
                <draw:equation draw:name="f10" draw:formula="0 / ?f7"/>
              </draw:enhanced-geometry>
            </draw:custom-shape>
          </table:covered-table-cell>
          <table:covered-table-cell table:number-columns-repeated="7"/>
          <table:table-cell table:number-columns-repeated="16354"/>
        </table:table-row>
        <table:table-row table:style-name="ro11">
          <table:table-cell table:number-columns-spanned="2" table:number-rows-spanned="1" table:style-name="ce101"/>
          <table:covered-table-cell/>
          <table:table-cell table:style-name="ce28"/>
          <table:table-cell table:number-columns-spanned="2" table:number-rows-spanned="1" table:style-name="ce101"/>
          <table:covered-table-cell/>
          <table:table-cell table:style-name="ce28"/>
          <table:table-cell office:value-type="string" table:number-columns-spanned="24" table:number-rows-spanned="1" table:style-name="ce102">
            <text:p><text:span text:style-name="T81">Quadro </text:span><text:span text:style-name="T82">de C/.asses </text:span><text:span text:style-name="T81">e Docentes </text:span><text:span text:style-name="T83">- </text:span><text:span text:style-name="T82">2026</text:span><text:span text:style-name="T84"><text:s text:c="34"/></text:span><text:span text:style-name="T85">        Nº </text:span><text:span text:style-name="T82">de  vagas</text:span><text:span text:style-name="T84"><text:s/></text:span><text:span text:style-name="T82">total,                   116           </text:span></text:p>
          </table:table-cell>
          <table:covered-table-cell table:number-columns-repeated="9"/>
          <table:covered-table-cell>
            <draw:custom-shape svg:x="0.16825in" svg:y="0.64688in" svg:width="2.33056in" svg:height="0in" draw:z-index="104" draw:id="id103" draw:style-name="a103" draw:name="Shape 105">
              <svg:title/>
              <svg:desc/>
              <draw:enhanced-geometry xmlns:dr3d="urn:oasis:names:tc:opendocument:xmlns:dr3d:1.0" draw:type="non-primitive" svg:viewBox="0 0 2131060 0" draw:enhanced-path="M 0 0 L 213092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131060"/>
                <draw:equation draw:name="f7" draw:formula="?f4 / 0"/>
                <draw:equation draw:name="f8" draw:formula="0 / ?f6"/>
                <draw:equation draw:name="f9" draw:formula="2131060 / ?f6"/>
                <draw:equation draw:name="f10" draw:formula="0 / ?f7"/>
              </draw:enhanced-geometry>
            </draw:custom-shape>
          </table:covered-table-cell>
          <table:covered-table-cell table:number-columns-repeated="13"/>
          <table:table-cell table:number-columns-repeated="16354"/>
        </table:table-row>
        <table:table-row table:style-name="ro12">
          <table:table-cell office:value-type="string" table:number-columns-spanned="5" table:number-rows-spanned="1" table:style-name="ce103">
            <text:p><text:span text:style-name="T86">Unidade<text:s/></text:span><text:span text:style-name="T60">1: Endereço:</text:span></text:p>
          </table:table-cell>
          <table:covered-table-cell table:number-columns-repeated="4"/>
          <table:table-cell office:value-type="string" table:number-columns-spanned="25" table:number-rows-spanned="1" table:style-name="ce104">
            <text:p><text:span text:style-name="T87"> ASSOCIAÇÃO</text:span><text:span text:style-name="T86"><text:s/>CARITATíVA DA<text:s/></text:span><text:span text:style-name="T87">PAROQUIA</text:span><text:span text:style-name="T86"><text:s/>NOSSA SENHORA DE FAT[MA - CRECHE SÃO JOSE</text:span></text:p>
            <text:p><text:span text:style-name="T88"> RUA </text:span><text:span text:style-name="T87">SOROCABA 212 JARDIM BELA VISTA                                                                                                             </text:span></text:p>
          </table:table-cell>
          <table:covered-table-cell table:number-columns-repeated="24"/>
          <table:table-cell table:number-columns-repeated="16354"/>
        </table:table-row>
        <table:table-row table:style-name="ro13">
          <table:table-cell office:value-type="string" table:number-columns-spanned="10" table:number-rows-spanned="4" table:style-name="ce104">
            <text:p><text:span text:style-name="T89">Sala <text:s text:c="5"/>Horário<text:s text:c="10"/></text:span><text:span text:style-name="T90">m</text:span><text:span text:style-name="T91">•<text:s text:c="3"/></text:span><text:span text:style-name="T89">Período</text:span></text:p>
          </table:table-cell>
          <table:covered-table-cell table:number-columns-repeated="9"/>
          <table:table-cell office:value-type="string" table:number-columns-spanned="4" table:number-rows-spanned="4" table:style-name="ce105">
            <text:p><text:span text:style-name="T92">l<text:s/></text:span><text:span text:style-name="T89">Modalidade'<text:s text:c="2"/></text:span><text:span text:style-name="T92">IM</text:span></text:p>
          </table:table-cell>
          <table:covered-table-cell table:number-columns-repeated="3"/>
          <table:table-cell office:value-type="string" table:number-columns-spanned="4" table:number-rows-spanned="4" table:style-name="ce106">
            <text:p><text:span text:style-name="T89">lº</text:span></text:p>
            <text:p><text:span text:style-name="T60">Responsável</text:span></text:p>
          </table:table-cell>
          <table:covered-table-cell table:number-columns-repeated="3"/>
          <table:table-cell office:value-type="string" table:number-columns-spanned="5" table:number-rows-spanned="4" table:style-name="ce101">
            <text:p><text:span text:style-name="T89">2º</text:span></text:p>
            <text:p><text:span text:style-name="T93">Responsável<text:s text:c="4"/></text:span><text:span text:style-name="T94">1</text:span></text:p>
          </table:table-cell>
          <table:covered-table-cell table:number-columns-repeated="4"/>
          <table:table-cell office:value-type="string" table:number-columns-spanned="3" table:number-rows-spanned="4" table:style-name="ce106">
            <text:p><text:span text:style-name="T89">3º</text:span></text:p>
            <text:p><text:span text:style-name="T60">Responsável</text:span></text:p>
          </table:table-cell>
          <table:covered-table-cell table:number-columns-repeated="2"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repeated="16354"/>
        </table:table-row>
        <table:table-row table:style-name="ro14">
          <table:covered-table-cell/>
          <table:covered-table-cell table:number-columns-repeated="9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 table:number-columns-repeated="2"/>
          <table:table-cell table:style-name="ce29"/>
          <table:table-cell table:number-columns-spanned="2" table:number-rows-spanned="1" table:style-name="ce108"/>
          <table:covered-table-cell/>
          <table:table-cell table:style-name="ce29"/>
          <table:table-cell table:number-columns-repeated="16354"/>
        </table:table-row>
        <table:table-row table:style-name="ro15">
          <table:covered-table-cell/>
          <table:covered-table-cell table:number-columns-repeated="9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 table:number-columns-repeated="2"/>
          <table:table-cell table:style-name="ce29"/>
          <table:table-cell office:value-type="string" table:number-columns-spanned="2" table:number-rows-spanned="1" table:style-name="ce110">
            <text:p><text:span text:style-name="T89">4º</text:span></text:p>
            <text:p><text:span text:style-name="T89">Responsável</text:span></text:p>
          </table:table-cell>
          <table:covered-table-cell/>
          <table:table-cell table:style-name="ce29"/>
          <table:table-cell table:number-columns-repeated="16354"/>
        </table:table-row>
        <table:table-row table:style-name="ro13">
          <table:covered-table-cell/>
          <table:covered-table-cell table:number-columns-repeated="9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 table:number-columns-repeated="2"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repeated="16354"/>
        </table:table-row>
        <table:table-row table:style-name="ro16">
          <table:table-cell table:number-columns-spanned="2" table:number-rows-spanned="1" table:style-name="ce111"/>
          <table:covered-table-cell/>
          <table:table-cell table:style-name="ce30"/>
          <table:table-cell office:value-type="string" table:number-columns-spanned="5" table:number-rows-spanned="1" table:style-name="ce112">
            <text:p><text:span text:style-name="T95">1<text:s text:c="26"/></text:span><text:span text:style-name="T94">.17</text:span><text:span text:style-name="T96">,</text:span><text:span text:style-name="T94">76</text:span></text:p>
          </table:table-cell>
          <table:covered-table-cell table:number-columns-repeated="4"/>
          <table:table-cell office:value-type="string" table:number-columns-spanned="16" table:number-rows-spanned="1" table:style-name="ce103">
            <text:p><text:span text:style-name="T97">Manhã<text:s text:c="12"/></text:span><text:span text:style-name="T98">Berçário I <text:s text:c="35"/>Valdira <text:s text:c="21"/>Miri</text:span><text:span text:style-name="T99">.</text:span><text:span text:style-name="T98">am</text:span></text:p>
            <text:p><text:span text:style-name="T100">Tarde<text:s text:c="128"/></text:span><text:span text:style-name="T101">11</text:span></text:p>
          </table:table-cell>
          <table:covered-table-cell table:number-columns-repeated="15"/>
          <table:table-cell table:number-columns-spanned="2" table:number-rows-spanned="1" table:style-name="ce111">
            <draw:custom-shape svg:x="0.09706in" svg:y="0.09609in" svg:width="0.69444in" svg:height="0in" draw:z-index="129" draw:id="id128" draw:style-name="a127" draw:name="Shape 130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09706in" svg:y="0.31967in" svg:width="0.69444in" svg:height="0in" draw:z-index="130" draw:id="id129" draw:style-name="a128" draw:name="Shape 131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table-cell>
          <table:covered-table-cell/>
          <table:table-cell table:style-name="ce30">
            <draw:custom-shape svg:x="0.23836in" svg:y="0.31634in" svg:width="0.91875in" svg:height="0in" draw:z-index="106" draw:id="id105" draw:style-name="a105" draw:name="Shape 107">
              <svg:title/>
              <svg:desc/>
              <draw:enhanced-geometry xmlns:dr3d="urn:oasis:names:tc:opendocument:xmlns:dr3d:1.0" draw:type="non-primitive" svg:viewBox="0 0 840105 0" draw:enhanced-path="M 0 0 L 8395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0105"/>
                <draw:equation draw:name="f7" draw:formula="?f4 / 0"/>
                <draw:equation draw:name="f8" draw:formula="0 / ?f6"/>
                <draw:equation draw:name="f9" draw:formula="840105 / ?f6"/>
                <draw:equation draw:name="f10" draw:formula="0 / ?f7"/>
              </draw:enhanced-geometry>
            </draw:custom-shape>
            <draw:custom-shape svg:x="0.23836in" svg:y="0.1328in" svg:width="0.91875in" svg:height="0in" draw:z-index="105" draw:id="id104" draw:style-name="a104" draw:name="Shape 106">
              <svg:title/>
              <svg:desc/>
              <draw:enhanced-geometry xmlns:dr3d="urn:oasis:names:tc:opendocument:xmlns:dr3d:1.0" draw:type="non-primitive" svg:viewBox="0 0 840105 0" draw:enhanced-path="M 0 0 L 8395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0105"/>
                <draw:equation draw:name="f7" draw:formula="?f4 / 0"/>
                <draw:equation draw:name="f8" draw:formula="0 / ?f6"/>
                <draw:equation draw:name="f9" draw:formula="840105 / ?f6"/>
                <draw:equation draw:name="f10" draw:formula="0 / ?f7"/>
              </draw:enhanced-geometry>
            </draw:custom-shape>
          </table:table-cell>
          <table:table-cell table:number-columns-spanned="2" table:number-rows-spanned="1" table:style-name="ce111"/>
          <table:covered-table-cell/>
          <table:table-cell table:style-name="ce30"/>
          <table:table-cell table:number-columns-repeated="16354"/>
        </table:table-row>
        <table:table-row table:style-name="ro17">
          <table:table-cell office:value-type="string" table:number-columns-spanned="12" table:number-rows-spanned="1" table:style-name="ce113">
            <text:p><text:span text:style-name="T102">2 <text:s text:c="26"/>17</text:span><text:span text:style-name="T103">,</text:span><text:span text:style-name="T102">76<text:s text:c="8"/></text:span><text:span text:style-name="T100">Manhã<text:s text:c="13"/></text:span><text:span text:style-name="T104">Berçário li</text:span></text:p>
            <text:p><text:span text:style-name="T100">Tarde</text:span></text:p>
          </table:table-cell>
          <table:covered-table-cell table:number-columns-repeated="11"/>
          <table:table-cell office:value-type="string" table:number-columns-spanned="3" table:number-rows-spanned="1" table:style-name="ce114">
            <text:p><text:span text:style-name="T105">le:3</text:span></text:p>
          </table:table-cell>
          <table:covered-table-cell table:number-columns-repeated="2"/>
          <table:table-cell office:value-type="string" table:number-columns-spanned="2" table:number-rows-spanned="1" table:style-name="ce115">
            <text:p><text:span text:style-name="T86">Julia</text:span></text:p>
          </table:table-cell>
          <table:covered-table-cell/>
          <table:table-cell office:value-type="string" table:number-columns-spanned="13" table:number-rows-spanned="1" table:style-name="ce113">
            <text:p><text:span text:style-name="T92">li<text:s text:c="2"/></text:span><text:span text:style-name="T86">Carolina<text:s text:c="8"/></text:span><text:span text:style-name="T106">li</text:span></text:p>
          </table:table-cell>
          <table:covered-table-cell table:number-columns-repeated="6"/>
          <table:covered-table-cell>
            <draw:custom-shape svg:x="0.09706in" svg:y="0.43379in" svg:width="0.69444in" svg:height="0in" draw:z-index="133" draw:id="id132" draw:style-name="a131" draw:name="Shape 134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12621in" svg:y="0.28668in" svg:width="0.69444in" svg:height="0in" draw:z-index="132" draw:id="id131" draw:style-name="a130" draw:name="Shape 133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12621in" svg:y="0.11983in" svg:width="0.69444in" svg:height="0in" draw:z-index="131" draw:id="id130" draw:style-name="a129" draw:name="Shape 132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23973in" svg:y="0.13317in" svg:width="0.91875in" svg:height="0in" draw:z-index="107" draw:id="id106" draw:style-name="a106" draw:name="Shape 108">
              <svg:title/>
              <svg:desc/>
              <draw:enhanced-geometry xmlns:dr3d="urn:oasis:names:tc:opendocument:xmlns:dr3d:1.0" draw:type="non-primitive" svg:viewBox="0 0 840105 0" draw:enhanced-path="M 0 0 L 8395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0105"/>
                <draw:equation draw:name="f7" draw:formula="?f4 / 0"/>
                <draw:equation draw:name="f8" draw:formula="0 / ?f6"/>
                <draw:equation draw:name="f9" draw:formula="840105 / ?f6"/>
                <draw:equation draw:name="f10" draw:formula="0 / ?f7"/>
              </draw:enhanced-geometry>
            </draw:custom-shape>
            <draw:custom-shape svg:x="0.23836in" svg:y="0.44046in" svg:width="0.91875in" svg:height="0in" draw:z-index="109" draw:id="id108" draw:style-name="a108" draw:name="Shape 110">
              <svg:title/>
              <svg:desc/>
              <draw:enhanced-geometry xmlns:dr3d="urn:oasis:names:tc:opendocument:xmlns:dr3d:1.0" draw:type="non-primitive" svg:viewBox="0 0 840105 0" draw:enhanced-path="M 0 0 L 8395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0105"/>
                <draw:equation draw:name="f7" draw:formula="?f4 / 0"/>
                <draw:equation draw:name="f8" draw:formula="0 / ?f6"/>
                <draw:equation draw:name="f9" draw:formula="840105 / ?f6"/>
                <draw:equation draw:name="f10" draw:formula="0 / ?f7"/>
              </draw:enhanced-geometry>
            </draw:custom-shape>
            <draw:custom-shape svg:x="0.23973in" svg:y="0.28335in" svg:width="0.91875in" svg:height="0in" draw:z-index="108" draw:id="id107" draw:style-name="a107" draw:name="Shape 109">
              <svg:title/>
              <svg:desc/>
              <draw:enhanced-geometry xmlns:dr3d="urn:oasis:names:tc:opendocument:xmlns:dr3d:1.0" draw:type="non-primitive" svg:viewBox="0 0 840105 0" draw:enhanced-path="M 0 0 L 8395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0105"/>
                <draw:equation draw:name="f7" draw:formula="?f4 / 0"/>
                <draw:equation draw:name="f8" draw:formula="0 / ?f6"/>
                <draw:equation draw:name="f9" draw:formula="840105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table-cell table:number-columns-repeated="16354"/>
        </table:table-row>
        <table:table-row table:style-name="ro18">
          <table:table-cell table:number-columns-spanned="2" table:number-rows-spanned="1" table:style-name="ce101"/>
          <table:covered-table-cell/>
          <table:table-cell table:style-name="ce28"/>
          <table:table-cell office:value-type="string" table:number-columns-spanned="5" table:number-rows-spanned="1" table:style-name="ce112">
            <text:p><text:span text:style-name="T94">3<text:s text:c="27"/></text:span><text:span text:style-name="T107">17</text:span><text:span text:style-name="T108">,</text:span><text:span text:style-name="T107">76</text:span></text:p>
          </table:table-cell>
          <table:covered-table-cell table:number-columns-repeated="4"/>
          <table:table-cell office:value-type="string" table:number-columns-spanned="3" table:number-rows-spanned="1" table:style-name="ce101">
            <text:p><text:span text:style-name="T94">1<text:s text:c="2"/></text:span><text:span text:style-name="T109"> </text:span><text:span text:style-name="T110">�==</text:span><text:span text:style-name="T111">l</text:span><text:span text:style-name="T94">i</text:span></text:p>
          </table:table-cell>
          <table:covered-table-cell table:number-columns-repeated="2"/>
          <table:table-cell office:value-type="string" table:number-columns-spanned="13" table:number-rows-spanned="1" table:style-name="ce103">
            <text:p><text:span text:style-name="T86">Maternal<text:s text:c="7"/></text:span><text:span text:style-name="T112">�I </text:span><text:span text:style-name="T106"><text:s text:c="3"/></text:span><text:span text:style-name="T86">Micbelle<text:s text:c="8"/></text:span><text:span text:style-name="T92">li<text:s text:c="8"/></text:span><text:span text:style-name="T112">1</text:span><text:span text:style-name="T106">1</text:span></text:p>
          </table:table-cell>
          <table:covered-table-cell table:number-columns-repeated="12"/>
          <table:table-cell table:number-columns-spanned="2" table:number-rows-spanned="1" table:style-name="ce101">
            <draw:custom-shape svg:x="0.09706in" svg:y="0.26037in" svg:width="0.69444in" svg:height="0in" draw:z-index="134" draw:id="id133" draw:style-name="a132" draw:name="Shape 135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09706in" svg:y="0.57072in" svg:width="0.69444in" svg:height="0in" draw:z-index="136" draw:id="id135" draw:style-name="a134" draw:name="Shape 137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10733in" svg:y="0.69699in" svg:width="0.69444in" svg:height="0in" draw:z-index="137" draw:id="id136" draw:style-name="a135" draw:name="Shape 138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09706in" svg:y="0.40386in" svg:width="0.69444in" svg:height="0in" draw:z-index="135" draw:id="id134" draw:style-name="a133" draw:name="Shape 136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table-cell>
          <table:covered-table-cell/>
          <table:table-cell table:style-name="ce28">
            <draw:custom-shape svg:x="0.23836in" svg:y="0.25369in" svg:width="0.91875in" svg:height="0in" draw:z-index="110" draw:id="id109" draw:style-name="a109" draw:name="Shape 111">
              <svg:title/>
              <svg:desc/>
              <draw:enhanced-geometry xmlns:dr3d="urn:oasis:names:tc:opendocument:xmlns:dr3d:1.0" draw:type="non-primitive" svg:viewBox="0 0 840105 0" draw:enhanced-path="M 0 0 L 8395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0105"/>
                <draw:equation draw:name="f7" draw:formula="?f4 / 0"/>
                <draw:equation draw:name="f8" draw:formula="0 / ?f6"/>
                <draw:equation draw:name="f9" draw:formula="840105 / ?f6"/>
                <draw:equation draw:name="f10" draw:formula="0 / ?f7"/>
              </draw:enhanced-geometry>
            </draw:custom-shape>
            <draw:custom-shape svg:x="0.22086in" svg:y="0.707in" svg:width="0.92153in" svg:height="0in" draw:z-index="113" draw:id="id112" draw:style-name="a112" draw:name="Shape 114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3836in" svg:y="0.56405in" svg:width="0.91875in" svg:height="0in" draw:z-index="112" draw:id="id111" draw:style-name="a111" draw:name="Shape 113">
              <svg:title/>
              <svg:desc/>
              <draw:enhanced-geometry xmlns:dr3d="urn:oasis:names:tc:opendocument:xmlns:dr3d:1.0" draw:type="non-primitive" svg:viewBox="0 0 840105 0" draw:enhanced-path="M 0 0 L 8395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0105"/>
                <draw:equation draw:name="f7" draw:formula="?f4 / 0"/>
                <draw:equation draw:name="f8" draw:formula="0 / ?f6"/>
                <draw:equation draw:name="f9" draw:formula="840105 / ?f6"/>
                <draw:equation draw:name="f10" draw:formula="0 / ?f7"/>
              </draw:enhanced-geometry>
            </draw:custom-shape>
            <draw:custom-shape svg:x="0.23836in" svg:y="0.41387in" svg:width="0.91875in" svg:height="0in" draw:z-index="111" draw:id="id110" draw:style-name="a110" draw:name="Shape 112">
              <svg:title/>
              <svg:desc/>
              <draw:enhanced-geometry xmlns:dr3d="urn:oasis:names:tc:opendocument:xmlns:dr3d:1.0" draw:type="non-primitive" svg:viewBox="0 0 840105 0" draw:enhanced-path="M 0 0 L 8395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0105"/>
                <draw:equation draw:name="f7" draw:formula="?f4 / 0"/>
                <draw:equation draw:name="f8" draw:formula="0 / ?f6"/>
                <draw:equation draw:name="f9" draw:formula="840105 / ?f6"/>
                <draw:equation draw:name="f10" draw:formula="0 / ?f7"/>
              </draw:enhanced-geometry>
            </draw:custom-shape>
          </table:table-cell>
          <table:table-cell table:number-columns-spanned="2" table:number-rows-spanned="1" table:style-name="ce101"/>
          <table:covered-table-cell/>
          <table:table-cell table:style-name="ce28"/>
          <table:table-cell table:number-columns-repeated="16354"/>
        </table:table-row>
        <table:table-row table:style-name="ro17">
          <table:table-cell table:number-columns-spanned="2" table:number-rows-spanned="1" table:style-name="ce111"/>
          <table:covered-table-cell/>
          <table:table-cell table:style-name="ce30"/>
          <table:table-cell office:value-type="string" table:number-columns-spanned="8" table:number-rows-spanned="1" table:style-name="ce101">
            <text:p><text:span text:style-name="T113">4 <text:s text:c="24"/>17</text:span><text:span text:style-name="T114">,</text:span><text:span text:style-name="T113">76<text:s text:c="2"/></text:span><text:span text:style-name="T115">�</text:span><text:span text:style-name="T116">I</text:span><text:span text:style-name="T117">.</text:span></text:p>
          </table:table-cell>
          <table:covered-table-cell table:number-columns-repeated="7"/>
          <table:table-cell office:value-type="string" table:number-columns-spanned="13" table:number-rows-spanned="1" table:style-name="ce103">
            <text:p><text:span text:style-name="T86">Maternal<text:s text:c="7"/></text:span><text:span text:style-name="T112">�li </text:span><text:span text:style-name="T106"><text:s text:c="3"/></text:span><text:span text:style-name="T86">Janaina<text:s text:c="9"/></text:span><text:span text:style-name="T106">li<text:s text:c="8"/></text:span><text:span text:style-name="T112">l</text:span><text:span text:style-name="T106">i</text:span></text:p>
          </table:table-cell>
          <table:covered-table-cell table:number-columns-repeated="5"/>
          <table:covered-table-cell>
            <draw:frame draw:z-index="152" draw:id="id151" draw:style-name="a165" draw:name="Textbox 153" svg:x="0.31475in" svg:y="0.41913in" svg:width="0.12292in" svg:height="0.94861in">
              <draw:text-box>
                <text:p text:style-name="a164" text:class-names="" text:cond-style-name=""><text:span text:style-name="a163" text:class-names="">li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spanned="2" table:number-rows-spanned="1" table:style-name="ce111">
            <draw:custom-shape svg:x="0.10733in" svg:y="0.47496in" svg:width="0.69444in" svg:height="0in" draw:z-index="138" draw:id="id137" draw:style-name="a136" draw:name="Shape 139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table-cell>
          <table:covered-table-cell/>
          <table:table-cell table:style-name="ce30">
            <draw:custom-shape svg:x="0.22086in" svg:y="0.47162in" svg:width="0.92153in" svg:height="0in" draw:z-index="114" draw:id="id113" draw:style-name="a113" draw:name="Shape 115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</table:table-cell>
          <table:table-cell table:number-columns-spanned="2" table:number-rows-spanned="1" table:style-name="ce111"/>
          <table:covered-table-cell/>
          <table:table-cell table:style-name="ce30"/>
          <table:table-cell table:number-columns-repeated="16354"/>
        </table:table-row>
        <table:table-row table:style-name="ro17">
          <table:table-cell table:number-columns-spanned="2" table:number-rows-spanned="1" table:style-name="ce111"/>
          <table:covered-table-cell/>
          <table:table-cell table:style-name="ce30"/>
          <table:table-cell office:value-type="string" table:number-columns-spanned="8" table:number-rows-spanned="1" table:style-name="ce101">
            <text:p><text:span text:style-name="T118">5<text:s text:c="27"/></text:span><text:span text:style-name="T94">24</text:span><text:span text:style-name="T96">,</text:span><text:span text:style-name="T94">48<text:s text:c="7"/></text:span><text:span text:style-name="T119">Manhã</text:span></text:p>
            <text:p><text:span text:style-name="T120">Tarde<text:s text:c="5"/></text:span><text:span text:style-name="T121">1</text:span></text:p>
          </table:table-cell>
          <table:covered-table-cell table:number-columns-repeated="7"/>
          <table:table-cell office:value-type="string" table:style-name="ce31">
            <text:p><text:span text:style-name="T86">Berçário II</text:span></text:p>
          </table:table-cell>
          <table:table-cell office:value-type="string" table:number-columns-spanned="2" table:number-rows-spanned="1" table:style-name="ce116">
            <text:p><text:span text:style-name="T105">�li</text:span></text:p>
          </table:table-cell>
          <table:covered-table-cell/>
          <table:table-cell office:value-type="string" table:number-columns-spanned="3" table:number-rows-spanned="1" table:style-name="ce117">
            <text:p><text:span text:style-name="T86">Tais</text:span></text:p>
          </table:table-cell>
          <table:covered-table-cell table:number-columns-repeated="2"/>
          <table:table-cell office:value-type="string" table:number-columns-spanned="5" table:number-rows-spanned="1" table:style-name="ce103">
            <text:p><text:span text:style-name="T92">11<text:s text:c="3"/></text:span><text:span text:style-name="T86">Sabóna</text:span></text:p>
          </table:table-cell>
          <table:covered-table-cell table:number-columns-repeated="4"/>
          <table:table-cell office:value-type="string" table:number-columns-spanned="8" table:number-rows-spanned="1" table:style-name="ce103">
            <text:p><text:span text:style-name="T106">li<text:s text:c="2"/></text:span><text:span text:style-name="T86">Ana Claudia</text:span></text:p>
          </table:table-cell>
          <table:covered-table-cell/>
          <table:covered-table-cell>
            <draw:custom-shape svg:x="0.09706in" svg:y="0.39289in" svg:width="0.69444in" svg:height="0in" draw:z-index="139" draw:id="id138" draw:style-name="a137" draw:name="Shape 140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23836in" svg:y="0.40624in" svg:width="0.92153in" svg:height="0in" draw:z-index="115" draw:id="id114" draw:style-name="a114" draw:name="Shape 116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table-cell table:number-columns-repeated="16354"/>
        </table:table-row>
        <table:table-row table:style-name="ro17">
          <table:table-cell table:number-columns-spanned="2" table:number-rows-spanned="1" table:style-name="ce111"/>
          <table:covered-table-cell/>
          <table:table-cell table:style-name="ce30"/>
          <table:table-cell office:value-type="string" table:number-columns-spanned="15" table:number-rows-spanned="1" table:style-name="ce101">
            <text:p><text:span text:style-name="T102">6<text:s text:c="43"/></text:span><text:span text:style-name="T97">Manhã<text:s text:c="13"/></text:span><text:span text:style-name="T98">Maternal <text:s text:c="35"/>Claudia</text:span></text:p>
            <text:p><text:span text:style-name="T100">Tarde</text:span></text:p>
          </table:table-cell>
          <table:covered-table-cell table:number-columns-repeated="14"/>
          <table:table-cell office:value-type="string" table:number-columns-spanned="6" table:number-rows-spanned="1" table:style-name="ce103">
            <text:p><text:span text:style-name="T86">Beatriz<text:s text:c="9"/></text:span><text:span text:style-name="T112">l</text:span><text:span text:style-name="T106">i</text:span></text:p>
          </table:table-cell>
          <table:covered-table-cell table:number-columns-repeated="5"/>
          <table:table-cell table:number-columns-spanned="2" table:number-rows-spanned="1" table:style-name="ce111">
            <draw:custom-shape svg:x="0.10515in" svg:y="0.38407in" svg:width="0.69444in" svg:height="0in" draw:z-index="141" draw:id="id140" draw:style-name="a139" draw:name="Shape 142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09706in" svg:y="0.2542in" svg:width="0.69444in" svg:height="0in" draw:z-index="140" draw:id="id139" draw:style-name="a138" draw:name="Shape 141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table-cell>
          <table:covered-table-cell/>
          <table:table-cell table:style-name="ce30">
            <draw:custom-shape svg:x="0.21867in" svg:y="0.39409in" svg:width="0.92153in" svg:height="0in" draw:z-index="117" draw:id="id116" draw:style-name="a116" draw:name="Shape 118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3836in" svg:y="0.25086in" svg:width="0.92153in" svg:height="0in" draw:z-index="116" draw:id="id115" draw:style-name="a115" draw:name="Shape 117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</table:table-cell>
          <table:table-cell table:number-columns-spanned="2" table:number-rows-spanned="1" table:style-name="ce111"/>
          <table:covered-table-cell/>
          <table:table-cell table:style-name="ce30"/>
          <table:table-cell table:number-columns-repeated="16354"/>
        </table:table-row>
        <table:table-row table:style-name="ro19">
          <table:table-cell office:value-type="string" table:number-columns-spanned="30" table:number-rows-spanned="1" table:style-name="ce103">
            <text:p><text:span text:style-name="T122">.<text:s text:c="4"/></text:span><text:span text:style-name="T98">7<text:s text:c="41"/></text:span><text:span text:style-name="T123">1</text:span><text:span text:style-name="T124">�=:</text:span><text:span text:style-name="T125">:<text:s/></text:span><text:span text:style-name="T126">l</text:span><text:span text:style-name="T127">i<text:s text:c="7"/></text:span><text:span text:style-name="T128">IEI</text:span><text:span text:style-name="T129">I<text:s text:c="8"/></text:span><text:span text:style-name="T127">li<text:s text:c="8"/></text:span><text:span text:style-name="T105">l</text:span><text:span text:style-name="T123">i</text:span></text:p>
          </table:table-cell>
          <table:covered-table-cell table:number-columns-repeated="23"/>
          <table:covered-table-cell>
            <draw:custom-shape svg:x="0.10515in" svg:y="0.23843in" svg:width="0.69444in" svg:height="0in" draw:z-index="142" draw:id="id141" draw:style-name="a140" draw:name="Shape 143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09706in" svg:y="0.48565in" svg:width="0.69444in" svg:height="0in" draw:z-index="143" draw:id="id142" draw:style-name="a141" draw:name="Shape 144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09706in" svg:y="0.54906in" svg:width="0.69444in" svg:height="0in" draw:z-index="144" draw:id="id143" draw:style-name="a142" draw:name="Shape 145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21867in" svg:y="0.23843in" svg:width="0.92153in" svg:height="0in" draw:z-index="118" draw:id="id117" draw:style-name="a117" draw:name="Shape 119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3836in" svg:y="0.39221in" svg:width="0.92153in" svg:height="0in" draw:z-index="119" draw:id="id118" draw:style-name="a118" draw:name="Shape 120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g draw:z-index="120" draw:name="Group 121" draw:id="id121">
              <svg:title/>
              <svg:desc/>
              <draw:custom-shape svg:x="0.23836in" svg:y="0.54572in" svg:width="0.92153in" svg:height="0in" draw:id="id119" draw:style-name="a119" draw:name="Shape 122">
                <svg:title/>
                <svg:desc/>
                <draw:enhanced-geometry xmlns:dr3d="urn:oasis:names:tc:opendocument:xmlns:dr3d:1.0" draw:type="non-primitive" svg:viewBox="0 0 842644 0" draw:enhanced-path="M 0 0 L 8426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644"/>
                  <draw:equation draw:name="f7" draw:formula="?f4 / 0"/>
                  <draw:equation draw:name="f8" draw:formula="0 / ?f6"/>
                  <draw:equation draw:name="f9" draw:formula="842644 / ?f6"/>
                  <draw:equation draw:name="f10" draw:formula="0 / ?f7"/>
                </draw:enhanced-geometry>
              </draw:custom-shape>
              <draw:custom-shape svg:x="0.3452in" svg:y="0.54905in" svg:width="0.64444in" svg:height="0in" draw:id="id120" draw:style-name="a120" draw:name="Shape 123">
                <svg:title/>
                <svg:desc/>
                <draw:enhanced-geometry xmlns:dr3d="urn:oasis:names:tc:opendocument:xmlns:dr3d:1.0" draw:type="non-primitive" svg:viewBox="0 0 589280 0" draw:enhanced-path="M 0 0 L 58921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9280"/>
                  <draw:equation draw:name="f7" draw:formula="?f4 / 0"/>
                  <draw:equation draw:name="f8" draw:formula="0 / ?f6"/>
                  <draw:equation draw:name="f9" draw:formula="589280 / ?f6"/>
                  <draw:equation draw:name="f10" draw:formula="0 / ?f7"/>
                </draw:enhanced-geometry>
              </draw:custom-shape>
            </draw:g>
          </table:covered-table-cell>
          <table:covered-table-cell table:number-columns-repeated="3"/>
          <table:table-cell table:number-columns-repeated="16354"/>
        </table:table-row>
        <table:table-row table:style-name="ro17">
          <table:table-cell table:number-columns-spanned="2" table:number-rows-spanned="1" table:style-name="ce111"/>
          <table:covered-table-cell/>
          <table:table-cell table:style-name="ce30"/>
          <table:table-cell office:value-type="string" table:number-columns-spanned="21" table:number-rows-spanned="1" table:style-name="ce101">
            <text:p><text:span text:style-name="T130">8<text:s text:c="38"/></text:span><text:span text:style-name="T131">�</text:span><text:span text:style-name="T132">e<text:s text:c="4"/></text:span><text:span text:style-name="T133">!<text:s text:c="7"/></text:span><text:span text:style-name="T128">IEI</text:span><text:span text:style-name="T129">I<text:s text:c="8"/></text:span><text:span text:style-name="T127">li<text:s text:c="8"/></text:span><text:span text:style-name="T105">l</text:span><text:span text:style-name="T123">i</text:span></text:p>
          </table:table-cell>
          <table:covered-table-cell table:number-columns-repeated="20"/>
          <table:table-cell table:number-columns-spanned="2" table:number-rows-spanned="1" table:style-name="ce111">
            <draw:custom-shape svg:x="0.10515in" svg:y="0.387in" svg:width="0.69444in" svg:height="0in" draw:z-index="145" draw:id="id144" draw:style-name="a143" draw:name="Shape 146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table-cell>
          <table:covered-table-cell/>
          <table:table-cell table:style-name="ce30">
            <draw:custom-shape svg:x="0.25873in" svg:y="0.39367in" svg:width="0.88194in" svg:height="0in" draw:z-index="123" draw:id="id122" draw:style-name="a121" draw:name="Shape 124">
              <svg:title/>
              <svg:desc/>
              <draw:enhanced-geometry xmlns:dr3d="urn:oasis:names:tc:opendocument:xmlns:dr3d:1.0" draw:type="non-primitive" svg:viewBox="0 0 806450 0" draw:enhanced-path="M 0 0 L 80596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06450"/>
                <draw:equation draw:name="f7" draw:formula="?f4 / 0"/>
                <draw:equation draw:name="f8" draw:formula="0 / ?f6"/>
                <draw:equation draw:name="f9" draw:formula="806450 / ?f6"/>
                <draw:equation draw:name="f10" draw:formula="0 / ?f7"/>
              </draw:enhanced-geometry>
            </draw:custom-shape>
          </table:table-cell>
          <table:table-cell table:number-columns-spanned="2" table:number-rows-spanned="1" table:style-name="ce111"/>
          <table:covered-table-cell/>
          <table:table-cell table:style-name="ce30"/>
          <table:table-cell table:number-columns-repeated="16354"/>
        </table:table-row>
        <table:table-row table:style-name="ro20">
          <table:table-cell office:value-type="string" table:number-columns-spanned="30" table:number-rows-spanned="1" table:style-name="ce113">
            <text:p><text:span text:style-name="T98">9<text:s text:c="46"/></text:span><text:span text:style-name="T119">Manhã<text:s text:c="32"/></text:span><text:span text:style-name="T128">IEI</text:span><text:span text:style-name="T129">I<text:s text:c="8"/></text:span><text:span text:style-name="T127">li<text:s text:c="8"/></text:span><text:span text:style-name="T134">l</text:span><text:span text:style-name="T135">i<text:s text:c="8"/></text:span><text:span text:style-name="T136">11</text:span></text:p>
            <text:p><text:span text:style-name="T137">LO<text:s text:c="85"/></text:span><text:span text:style-name="T127">IEII <text:s text:c="7"/>li<text:s text:c="8"/></text:span><text:span text:style-name="T123">li<text:s text:c="8"/></text:span><text:span text:style-name="T138">1</text:span></text:p>
            <text:p><text:span text:style-name="T98">11<text:s text:c="89"/></text:span><text:span text:style-name="T127">IEII <text:s text:c="7"/>li<text:s text:c="8"/></text:span><text:span text:style-name="T123">li<text:s text:c="8"/></text:span><text:span text:style-name="T139">li</text:span></text:p>
            <text:p><text:span text:style-name="T98">12<text:s text:c="89"/></text:span><text:span text:style-name="T129">IEll<text:s text:c="8"/></text:span><text:span text:style-name="T127">li<text:s text:c="8"/></text:span><text:span text:style-name="T123">li<text:s text:c="8"/></text:span><text:span text:style-name="T140">li</text:span></text:p>
          </table:table-cell>
          <table:covered-table-cell table:number-columns-repeated="23"/>
          <table:covered-table-cell>
            <draw:custom-shape svg:x="0.10515in" svg:y="0.24469in" svg:width="0.69444in" svg:height="0in" draw:z-index="146" draw:id="id145" draw:style-name="a144" draw:name="Shape 147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  <draw:custom-shape svg:x="0.10515in" svg:y="0.37817in" svg:width="0.69444in" svg:height="0in" draw:z-index="147" draw:id="id146" draw:style-name="a145" draw:name="Shape 148">
              <svg:title/>
              <svg:desc/>
              <draw:enhanced-geometry xmlns:dr3d="urn:oasis:names:tc:opendocument:xmlns:dr3d:1.0" draw:type="non-primitive" svg:viewBox="0 0 635000 0" draw:enhanced-path="M 0 0 L 63500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35000"/>
                <draw:equation draw:name="f7" draw:formula="?f4 / 0"/>
                <draw:equation draw:name="f8" draw:formula="0 / ?f6"/>
                <draw:equation draw:name="f9" draw:formula="635000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21867in" svg:y="0.38819in" svg:width="0.92153in" svg:height="0in" draw:z-index="124" draw:id="id123" draw:style-name="a122" draw:name="Shape 125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0531in" svg:y="0.53836in" svg:width="0.93542in" svg:height="0in" draw:z-index="125" draw:id="id124" draw:style-name="a123" draw:name="Shape 126">
              <svg:title/>
              <svg:desc/>
              <draw:enhanced-geometry xmlns:dr3d="urn:oasis:names:tc:opendocument:xmlns:dr3d:1.0" draw:type="non-primitive" svg:viewBox="0 0 855344 0" draw:enhanced-path="M 0 0 L 85481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55344"/>
                <draw:equation draw:name="f7" draw:formula="?f4 / 0"/>
                <draw:equation draw:name="f8" draw:formula="0 / ?f6"/>
                <draw:equation draw:name="f9" draw:formula="855344 / ?f6"/>
                <draw:equation draw:name="f10" draw:formula="0 / ?f7"/>
              </draw:enhanced-geometry>
            </draw:custom-shape>
          </table:covered-table-cell>
          <table:covered-table-cell>
            <draw:custom-shape svg:x="0.04773in" svg:y="0.68853in" svg:width="0.64444in" svg:height="0in" draw:z-index="148" draw:id="id147" draw:style-name="a146" draw:name="Shape 149">
              <svg:title/>
              <svg:desc/>
              <draw:enhanced-geometry xmlns:dr3d="urn:oasis:names:tc:opendocument:xmlns:dr3d:1.0" draw:type="non-primitive" svg:viewBox="0 0 589280 0" draw:enhanced-path="M 0 0 L 58921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89280"/>
                <draw:equation draw:name="f7" draw:formula="?f4 / 0"/>
                <draw:equation draw:name="f8" draw:formula="0 / ?f6"/>
                <draw:equation draw:name="f9" draw:formula="589280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table-cell table:number-columns-repeated="16354"/>
        </table:table-row>
        <table:table-row table:style-name="ro5">
          <table:table-cell table:number-columns-spanned="2" table:number-rows-spanned="1" table:style-name="ce102"/>
          <table:covered-table-cell/>
          <table:table-cell table:number-columns-spanned="5" table:number-rows-spanned="1" table:style-name="ce120"/>
          <table:covered-table-cell table:number-columns-repeated="4"/>
          <table:table-cell table:style-name="ce29"/>
          <table:table-cell table:number-columns-spanned="2" table:number-rows-spanned="1" table:style-name="ce102"/>
          <table:covered-table-cell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4" table:number-rows-spanned="1" table:style-name="ce102"/>
          <table:covered-table-cell table:number-columns-repeated="3"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repeated="16354"/>
        </table:table-row>
        <table:table-row table:style-name="ro21">
          <table:table-cell table:number-columns-spanned="2" table:number-rows-spanned="1" table:style-name="ce102"/>
          <table:covered-table-cell/>
          <table:table-cell table:number-columns-spanned="5" table:number-rows-spanned="1" table:style-name="ce120"/>
          <table:covered-table-cell table:number-columns-repeated="4"/>
          <table:table-cell table:style-name="ce29"/>
          <table:table-cell table:number-columns-spanned="2" table:number-rows-spanned="1" table:style-name="ce102"/>
          <table:covered-table-cell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4" table:number-rows-spanned="1" table:style-name="ce102"/>
          <table:covered-table-cell table:number-columns-repeated="3"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repeated="16354"/>
        </table:table-row>
        <table:table-row table:style-name="ro22">
          <table:table-cell table:number-columns-spanned="2" table:number-rows-spanned="1" table:style-name="ce102"/>
          <table:covered-table-cell/>
          <table:table-cell table:number-columns-spanned="5" table:number-rows-spanned="1" table:style-name="ce120"/>
          <table:covered-table-cell table:number-columns-repeated="4"/>
          <table:table-cell table:style-name="ce29"/>
          <table:table-cell table:number-columns-spanned="2" table:number-rows-spanned="1" table:style-name="ce102"/>
          <table:covered-table-cell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4" table:number-rows-spanned="1" table:style-name="ce102"/>
          <table:covered-table-cell table:number-columns-repeated="3"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repeated="16354"/>
        </table:table-row>
        <table:table-row table:style-name="ro21">
          <table:table-cell table:number-columns-spanned="2" table:number-rows-spanned="1" table:style-name="ce102"/>
          <table:covered-table-cell/>
          <table:table-cell table:number-columns-spanned="5" table:number-rows-spanned="1" table:style-name="ce120"/>
          <table:covered-table-cell table:number-columns-repeated="4"/>
          <table:table-cell table:style-name="ce29"/>
          <table:table-cell table:number-columns-spanned="2" table:number-rows-spanned="1" table:style-name="ce102"/>
          <table:covered-table-cell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4" table:number-rows-spanned="1" table:style-name="ce102"/>
          <table:covered-table-cell table:number-columns-repeated="3"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repeated="16354"/>
        </table:table-row>
        <table:table-row table:style-name="ro23">
          <table:table-cell table:number-columns-spanned="2" table:number-rows-spanned="1" table:style-name="ce102"/>
          <table:covered-table-cell/>
          <table:table-cell table:number-columns-spanned="5" table:number-rows-spanned="1" table:style-name="ce120"/>
          <table:covered-table-cell table:number-columns-repeated="4"/>
          <table:table-cell table:style-name="ce29"/>
          <table:table-cell table:number-columns-spanned="2" table:number-rows-spanned="1" table:style-name="ce102"/>
          <table:covered-table-cell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4" table:number-rows-spanned="1" table:style-name="ce102"/>
          <table:covered-table-cell table:number-columns-repeated="3"/>
          <table:table-cell table:number-columns-repeated="2"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spanned="2" table:number-rows-spanned="1" table:style-name="ce102"/>
          <table:covered-table-cell/>
          <table:table-cell table:style-name="ce29"/>
          <table:table-cell table:number-columns-repeated="16354"/>
        </table:table-row>
        <table:table-row table:style-name="ro24">
          <table:table-cell office:value-type="string" table:number-columns-spanned="30" table:number-rows-spanned="1" table:style-name="ce118">
            <text:p><text:span text:style-name="T141">Guarulhos</text:span><text:span text:style-name="T142">,<text:s text:c="11"/></text:span><text:span text:style-name="T86">05</text:span><text:span text:style-name="T143">/</text:span><text:span text:style-name="T86">05fl026</text:span></text:p>
          </table:table-cell>
          <table:covered-table-cell table:number-columns-repeated="29"/>
          <table:table-cell table:number-columns-repeated="16354"/>
        </table:table-row>
        <table:table-row table:style-name="ro25">
          <table:table-cell office:value-type="string" table:number-columns-spanned="30" table:number-rows-spanned="1" table:style-name="ce101">
            <text:p><text:span text:style-name="T144">1</text:span></text:p>
            <text:p><text:span text:style-name="T145">,Ajjj¼,L/#P</text:span></text:p>
          </table:table-cell>
          <table:covered-table-cell table:number-columns-repeated="29"/>
          <table:table-cell table:number-columns-repeated="16354"/>
        </table:table-row>
        <table:table-row table:style-name="ro26">
          <table:table-cell office:value-type="string" table:number-columns-spanned="30" table:number-rows-spanned="1" table:style-name="ce119">
            <text:p><text:span text:style-name="T146">P:oseRoberto</text:span><text:span text:style-name="T147"><text:s/></text:span><text:span text:style-name="T148">de<text:s/></text:span><text:span text:style-name="T147">Moraes</text:span></text:p>
            <text:p><text:span text:style-name="T149">RG:18.392.256-6<text:s text:c="126"/></text:span><text:span text:style-name="T113">RG.:</text:span><text:span text:style-name="T150">14.258.284/SSP</text:span><text:span text:style-name="T151">/</text:span><text:span text:style-name="T113">SP</text:span></text:p>
          </table:table-cell>
          <table:covered-table-cell table:number-columns-repeated="29"/>
          <table:table-cell table:number-columns-repeated="16354"/>
        </table:table-row>
        <table:table-row table:style-name="ro27">
          <table:table-cell table:number-columns-repeated="4" table:style-name="ce1"/>
          <table:table-cell table:style-name="ce1">
            <draw:g draw:z-index="9" draw:name="Group 10" draw:id="id100">
              <svg:title/>
              <svg:desc/>
              <draw:frame draw:id="id8" draw:style-name="a9" draw:name="image3.jpeg" svg:x="0.25969in" svg:y="0.00167in" svg:width="2.76444in" svg:height="6.06023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.1061in" svg:y="0.29534in" svg:width="0in" svg:height="5.94028in" draw:id="id9" draw:style-name="a10" draw:name="Shape 12">
                <svg:title/>
                <svg:desc/>
                <draw:enhanced-geometry xmlns:dr3d="urn:oasis:names:tc:opendocument:xmlns:dr3d:1.0" draw:type="non-primitive" svg:viewBox="0 0 0 5431790" draw:enhanced-path="M 0 5431624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5431790"/>
                  <draw:equation draw:name="f8" draw:formula="0 / ?f6"/>
                  <draw:equation draw:name="f9" draw:formula="0 / ?f7"/>
                  <draw:equation draw:name="f10" draw:formula="5431790 / ?f7"/>
                </draw:enhanced-geometry>
              </draw:custom-shape>
              <draw:custom-shape svg:x="7.26094in" svg:y="3.76595in" svg:width="0in" svg:height="2.45625in" draw:id="id10" draw:style-name="a11" draw:name="Shape 13">
                <svg:title/>
                <svg:desc/>
                <draw:enhanced-geometry xmlns:dr3d="urn:oasis:names:tc:opendocument:xmlns:dr3d:1.0" draw:type="non-primitive" svg:viewBox="0 0 0 2245995" draw:enhanced-path="M 0 2245885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2245995"/>
                  <draw:equation draw:name="f8" draw:formula="0 / ?f6"/>
                  <draw:equation draw:name="f9" draw:formula="0 / ?f7"/>
                  <draw:equation draw:name="f10" draw:formula="2245995 / ?f7"/>
                </draw:enhanced-geometry>
              </draw:custom-shape>
              <draw:custom-shape svg:x="6.34947in" svg:y="3.13857in" svg:width="0.92153in" svg:height="0in" draw:id="id11" draw:style-name="a12" draw:name="Shape 14">
                <svg:title/>
                <svg:desc/>
                <draw:enhanced-geometry xmlns:dr3d="urn:oasis:names:tc:opendocument:xmlns:dr3d:1.0" draw:type="non-primitive" svg:viewBox="0 0 842644 0" draw:enhanced-path="M 0 0 L 8426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644"/>
                  <draw:equation draw:name="f7" draw:formula="?f4 / 0"/>
                  <draw:equation draw:name="f8" draw:formula="0 / ?f6"/>
                  <draw:equation draw:name="f9" draw:formula="842644 / ?f6"/>
                  <draw:equation draw:name="f10" draw:formula="0 / ?f7"/>
                </draw:enhanced-geometry>
              </draw:custom-shape>
              <draw:custom-shape svg:x="0.08607in" svg:y="4.0396in" svg:width="7.18889in" svg:height="2.1625in" draw:id="id12" draw:style-name="a13" draw:name="Shape 15">
                <svg:title/>
                <svg:desc/>
                <draw:enhanced-geometry xmlns:dr3d="urn:oasis:names:tc:opendocument:xmlns:dr3d:1.0" draw:type="non-primitive" svg:viewBox="0 0 6573520 1977389" draw:enhanced-path="M 5739465 0 L 6572909 0 N M 0 1977355 L 2680452 1977355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573520"/>
                  <draw:equation draw:name="f7" draw:formula="?f4 / 1977389"/>
                  <draw:equation draw:name="f8" draw:formula="0 / ?f6"/>
                  <draw:equation draw:name="f9" draw:formula="6573520 / ?f6"/>
                  <draw:equation draw:name="f10" draw:formula="0 / ?f7"/>
                  <draw:equation draw:name="f11" draw:formula="1977389 / ?f7"/>
                </draw:enhanced-geometry>
              </draw:custom-shape>
              <draw:custom-shape svg:x="6.36283in" svg:y="6.20206in" svg:width="0.91528in" svg:height="0in" draw:id="id13" draw:style-name="a14" draw:name="Shape 16">
                <svg:title/>
                <svg:desc/>
                <draw:enhanced-geometry xmlns:dr3d="urn:oasis:names:tc:opendocument:xmlns:dr3d:1.0" draw:type="non-primitive" svg:viewBox="0 0 836930 0" draw:enhanced-path="M 0 0 L 83649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36930"/>
                  <draw:equation draw:name="f7" draw:formula="?f4 / 0"/>
                  <draw:equation draw:name="f8" draw:formula="0 / ?f6"/>
                  <draw:equation draw:name="f9" draw:formula="836930 / ?f6"/>
                  <draw:equation draw:name="f10" draw:formula="0 / ?f7"/>
                </draw:enhanced-geometry>
              </draw:custom-shape>
              <draw:custom-shape svg:x="2.30297in" svg:y="0.00501in" svg:width="0.68125in" svg:height="0in" draw:id="id14" draw:style-name="a15" draw:name="Shape 17">
                <svg:title/>
                <svg:desc/>
                <draw:enhanced-geometry xmlns:dr3d="urn:oasis:names:tc:opendocument:xmlns:dr3d:1.0" draw:type="non-primitive" svg:viewBox="0 0 622935 0" draw:enhanced-path="M 0 0 L 6227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22935"/>
                  <draw:equation draw:name="f7" draw:formula="?f4 / 0"/>
                  <draw:equation draw:name="f8" draw:formula="0 / ?f6"/>
                  <draw:equation draw:name="f9" draw:formula="622935 / ?f6"/>
                  <draw:equation draw:name="f10" draw:formula="0 / ?f7"/>
                </draw:enhanced-geometry>
              </draw:custom-shape>
              <draw:custom-shape svg:x="0.63028in" svg:y="0.32871in" svg:width="4.66111in" svg:height="0in" draw:id="id15" draw:style-name="a16" draw:name="Shape 18">
                <svg:title/>
                <svg:desc/>
                <draw:enhanced-geometry xmlns:dr3d="urn:oasis:names:tc:opendocument:xmlns:dr3d:1.0" draw:type="non-primitive" svg:viewBox="0 0 4262120 0" draw:enhanced-path="M 0 0 L 470147 0 N M 894501 0 L 1395178 0 N M 1529506 0 L 42618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62120"/>
                  <draw:equation draw:name="f7" draw:formula="?f4 / 0"/>
                  <draw:equation draw:name="f8" draw:formula="0 / ?f6"/>
                  <draw:equation draw:name="f9" draw:formula="4262120 / ?f6"/>
                  <draw:equation draw:name="f10" draw:formula="0 / ?f7"/>
                </draw:enhanced-geometry>
              </draw:custom-shape>
              <draw:custom-shape svg:x="0.63028in" svg:y="0.4722in" svg:width="1.13889in" svg:height="0in" draw:id="id16" draw:style-name="a17" draw:name="Shape 19">
                <svg:title/>
                <svg:desc/>
                <draw:enhanced-geometry xmlns:dr3d="urn:oasis:names:tc:opendocument:xmlns:dr3d:1.0" draw:type="non-primitive" svg:viewBox="0 0 1041400 0" draw:enhanced-path="M 0 0 L 470147 0 N M 894501 0 L 104104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41400"/>
                  <draw:equation draw:name="f7" draw:formula="?f4 / 0"/>
                  <draw:equation draw:name="f8" draw:formula="0 / ?f6"/>
                  <draw:equation draw:name="f9" draw:formula="1041400 / ?f6"/>
                  <draw:equation draw:name="f10" draw:formula="0 / ?f7"/>
                </draw:enhanced-geometry>
              </draw:custom-shape>
              <draw:custom-shape svg:x="1.76878in" svg:y="0.4722in" svg:width="1.21597in" svg:height="0in" draw:id="id17" draw:style-name="a18" draw:name="Shape 20">
                <svg:title/>
                <svg:desc/>
                <draw:enhanced-geometry xmlns:dr3d="urn:oasis:names:tc:opendocument:xmlns:dr3d:1.0" draw:type="non-primitive" svg:viewBox="0 0 1111885 0" draw:enhanced-path="M 0 0 L 354137 0 N M 488465 0 L 11112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111885"/>
                  <draw:equation draw:name="f7" draw:formula="?f4 / 0"/>
                  <draw:equation draw:name="f8" draw:formula="0 / ?f6"/>
                  <draw:equation draw:name="f9" draw:formula="1111885 / ?f6"/>
                  <draw:equation draw:name="f10" draw:formula="0 / ?f7"/>
                </draw:enhanced-geometry>
              </draw:custom-shape>
              <draw:custom-shape svg:x="3.67184in" svg:y="0.4722in" svg:width="1.61944in" svg:height="0in" draw:id="id18" draw:style-name="a19" draw:name="Shape 21">
                <svg:title/>
                <svg:desc/>
                <draw:enhanced-geometry xmlns:dr3d="urn:oasis:names:tc:opendocument:xmlns:dr3d:1.0" draw:type="non-primitive" svg:viewBox="0 0 1480820 0" draw:enhanced-path="M 0 0 L 677745 0 N M 839549 0 L 14806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80820"/>
                  <draw:equation draw:name="f7" draw:formula="?f4 / 0"/>
                  <draw:equation draw:name="f8" draw:formula="0 / ?f6"/>
                  <draw:equation draw:name="f9" draw:formula="1480820 / ?f6"/>
                  <draw:equation draw:name="f10" draw:formula="0 / ?f7"/>
                </draw:enhanced-geometry>
              </draw:custom-shape>
              <draw:custom-shape svg:x="0.63028in" svg:y="0.69579in" svg:width="0.51458in" svg:height="0in" draw:id="id19" draw:style-name="a20" draw:name="Shape 22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1.60852in" svg:y="0.69579in" svg:width="0.54792in" svg:height="0in" draw:id="id20" draw:style-name="a21" draw:name="Shape 23">
                <svg:title/>
                <svg:desc/>
                <draw:enhanced-geometry xmlns:dr3d="urn:oasis:names:tc:opendocument:xmlns:dr3d:1.0" draw:type="non-primitive" svg:viewBox="0 0 501015 0" draw:enhanced-path="M 0 0 L 50067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01015"/>
                  <draw:equation draw:name="f7" draw:formula="?f4 / 0"/>
                  <draw:equation draw:name="f8" draw:formula="0 / ?f6"/>
                  <draw:equation draw:name="f9" draw:formula="501015 / ?f6"/>
                  <draw:equation draw:name="f10" draw:formula="0 / ?f7"/>
                </draw:enhanced-geometry>
              </draw:custom-shape>
              <draw:custom-shape svg:x="2.30297in" svg:y="0.69579in" svg:width="0.68125in" svg:height="0in" draw:id="id21" draw:style-name="a22" draw:name="Shape 24">
                <svg:title/>
                <svg:desc/>
                <draw:enhanced-geometry xmlns:dr3d="urn:oasis:names:tc:opendocument:xmlns:dr3d:1.0" draw:type="non-primitive" svg:viewBox="0 0 622935 0" draw:enhanced-path="M 0 0 L 6227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22935"/>
                  <draw:equation draw:name="f7" draw:formula="?f4 / 0"/>
                  <draw:equation draw:name="f8" draw:formula="0 / ?f6"/>
                  <draw:equation draw:name="f9" draw:formula="622935 / ?f6"/>
                  <draw:equation draw:name="f10" draw:formula="0 / ?f7"/>
                </draw:enhanced-geometry>
              </draw:custom-shape>
              <draw:custom-shape svg:x="3.67184in" svg:y="0.69579in" svg:width="1.61944in" svg:height="0in" draw:id="id22" draw:style-name="a23" draw:name="Shape 25">
                <svg:title/>
                <svg:desc/>
                <draw:enhanced-geometry xmlns:dr3d="urn:oasis:names:tc:opendocument:xmlns:dr3d:1.0" draw:type="non-primitive" svg:viewBox="0 0 1480820 0" draw:enhanced-path="M 0 0 L 14806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80820"/>
                  <draw:equation draw:name="f7" draw:formula="?f4 / 0"/>
                  <draw:equation draw:name="f8" draw:formula="0 / ?f6"/>
                  <draw:equation draw:name="f9" draw:formula="1480820 / ?f6"/>
                  <draw:equation draw:name="f10" draw:formula="0 / ?f7"/>
                </draw:enhanced-geometry>
              </draw:custom-shape>
              <draw:custom-shape svg:x="0.63028in" svg:y="0.82928in" svg:width="1.52639in" svg:height="0in" draw:id="id23" draw:style-name="a24" draw:name="Shape 26">
                <svg:title/>
                <svg:desc/>
                <draw:enhanced-geometry xmlns:dr3d="urn:oasis:names:tc:opendocument:xmlns:dr3d:1.0" draw:type="non-primitive" svg:viewBox="0 0 1395730 0" draw:enhanced-path="M 0 0 L 470147 0 N M 894501 0 L 139517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395730"/>
                  <draw:equation draw:name="f7" draw:formula="?f4 / 0"/>
                  <draw:equation draw:name="f8" draw:formula="0 / ?f6"/>
                  <draw:equation draw:name="f9" draw:formula="1395730 / ?f6"/>
                  <draw:equation draw:name="f10" draw:formula="0 / ?f7"/>
                </draw:enhanced-geometry>
              </draw:custom-shape>
              <draw:custom-shape svg:x="2.30297in" svg:y="0.82928in" svg:width="0.68125in" svg:height="0in" draw:id="id24" draw:style-name="a25" draw:name="Shape 27">
                <svg:title/>
                <svg:desc/>
                <draw:enhanced-geometry xmlns:dr3d="urn:oasis:names:tc:opendocument:xmlns:dr3d:1.0" draw:type="non-primitive" svg:viewBox="0 0 622935 0" draw:enhanced-path="M 0 0 L 6227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22935"/>
                  <draw:equation draw:name="f7" draw:formula="?f4 / 0"/>
                  <draw:equation draw:name="f8" draw:formula="0 / ?f6"/>
                  <draw:equation draw:name="f9" draw:formula="622935 / ?f6"/>
                  <draw:equation draw:name="f10" draw:formula="0 / ?f7"/>
                </draw:enhanced-geometry>
              </draw:custom-shape>
              <draw:custom-shape svg:x="3.67184in" svg:y="0.82928in" svg:width="1.61944in" svg:height="0.16736in" draw:id="id25" draw:style-name="a26" draw:name="Shape 28">
                <svg:title/>
                <svg:desc/>
                <draw:enhanced-geometry xmlns:dr3d="urn:oasis:names:tc:opendocument:xmlns:dr3d:1.0" draw:type="non-primitive" svg:viewBox="0 0 1480820 153035" draw:enhanced-path="M 0 0 L 677745 0 N M 677745 152573 L 1480660 152573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80820"/>
                  <draw:equation draw:name="f7" draw:formula="?f4 / 153035"/>
                  <draw:equation draw:name="f8" draw:formula="0 / ?f6"/>
                  <draw:equation draw:name="f9" draw:formula="1480820 / ?f6"/>
                  <draw:equation draw:name="f10" draw:formula="0 / ?f7"/>
                  <draw:equation draw:name="f11" draw:formula="153035 / ?f7"/>
                </draw:enhanced-geometry>
              </draw:custom-shape>
              <draw:custom-shape svg:x="4.58998in" svg:y="0.82928in" svg:width="0.70139in" svg:height="0in" draw:id="id26" draw:style-name="a27" draw:name="Shape 29">
                <svg:title/>
                <svg:desc/>
                <draw:enhanced-geometry xmlns:dr3d="urn:oasis:names:tc:opendocument:xmlns:dr3d:1.0" draw:type="non-primitive" svg:viewBox="0 0 641350 0" draw:enhanced-path="M 0 0 L 64111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1350"/>
                  <draw:equation draw:name="f7" draw:formula="?f4 / 0"/>
                  <draw:equation draw:name="f8" draw:formula="0 / ?f6"/>
                  <draw:equation draw:name="f9" draw:formula="641350 / ?f6"/>
                  <draw:equation draw:name="f10" draw:formula="0 / ?f7"/>
                </draw:enhanced-geometry>
              </draw:custom-shape>
              <draw:custom-shape svg:x="0.63028in" svg:y="0.99613in" svg:width="1.52639in" svg:height="0in" draw:id="id27" draw:style-name="a28" draw:name="Shape 30">
                <svg:title/>
                <svg:desc/>
                <draw:enhanced-geometry xmlns:dr3d="urn:oasis:names:tc:opendocument:xmlns:dr3d:1.0" draw:type="non-primitive" svg:viewBox="0 0 1395730 0" draw:enhanced-path="M 0 0 L 470147 0 N M 894501 0 L 139517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395730"/>
                  <draw:equation draw:name="f7" draw:formula="?f4 / 0"/>
                  <draw:equation draw:name="f8" draw:formula="0 / ?f6"/>
                  <draw:equation draw:name="f9" draw:formula="1395730 / ?f6"/>
                  <draw:equation draw:name="f10" draw:formula="0 / ?f7"/>
                </draw:enhanced-geometry>
              </draw:custom-shape>
              <draw:custom-shape svg:x="2.30297in" svg:y="0.99613in" svg:width="2.11042in" svg:height="0in" draw:id="id28" draw:style-name="a29" draw:name="Shape 31">
                <svg:title/>
                <svg:desc/>
                <draw:enhanced-geometry xmlns:dr3d="urn:oasis:names:tc:opendocument:xmlns:dr3d:1.0" draw:type="non-primitive" svg:viewBox="0 0 1929764 0" draw:enhanced-path="M 0 0 L 622793 0 N M 1251692 0 L 192943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929764"/>
                  <draw:equation draw:name="f7" draw:formula="?f4 / 0"/>
                  <draw:equation draw:name="f8" draw:formula="0 / ?f6"/>
                  <draw:equation draw:name="f9" draw:formula="1929764 / ?f6"/>
                  <draw:equation draw:name="f10" draw:formula="0 / ?f7"/>
                </draw:enhanced-geometry>
              </draw:custom-shape>
              <draw:custom-shape svg:x="0.63028in" svg:y="1.13629in" svg:width="4.66111in" svg:height="0in" draw:id="id29" draw:style-name="a30" draw:name="Shape 32">
                <svg:title/>
                <svg:desc/>
                <draw:enhanced-geometry xmlns:dr3d="urn:oasis:names:tc:opendocument:xmlns:dr3d:1.0" draw:type="non-primitive" svg:viewBox="0 0 4262120 0" draw:enhanced-path="M 0 0 L 470147 0 N M 1529506 0 L 2152299 0 N M 2781198 0 L 3458944 0 N M 3620748 0 L 42618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62120"/>
                  <draw:equation draw:name="f7" draw:formula="?f4 / 0"/>
                  <draw:equation draw:name="f8" draw:formula="0 / ?f6"/>
                  <draw:equation draw:name="f9" draw:formula="4262120 / ?f6"/>
                  <draw:equation draw:name="f10" draw:formula="0 / ?f7"/>
                </draw:enhanced-geometry>
              </draw:custom-shape>
              <draw:custom-shape svg:x="0.63028in" svg:y="1.30315in" svg:width="0.51458in" svg:height="0in" draw:id="id30" draw:style-name="a31" draw:name="Shape 33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2.30297in" svg:y="1.30315in" svg:width="0.68125in" svg:height="0in" draw:id="id31" draw:style-name="a32" draw:name="Shape 34">
                <svg:title/>
                <svg:desc/>
                <draw:enhanced-geometry xmlns:dr3d="urn:oasis:names:tc:opendocument:xmlns:dr3d:1.0" draw:type="non-primitive" svg:viewBox="0 0 622935 0" draw:enhanced-path="M 0 0 L 6227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22935"/>
                  <draw:equation draw:name="f7" draw:formula="?f4 / 0"/>
                  <draw:equation draw:name="f8" draw:formula="0 / ?f6"/>
                  <draw:equation draw:name="f9" draw:formula="622935 / ?f6"/>
                  <draw:equation draw:name="f10" draw:formula="0 / ?f7"/>
                </draw:enhanced-geometry>
              </draw:custom-shape>
              <draw:custom-shape svg:x="3.67184in" svg:y="1.30315in" svg:width="1.61944in" svg:height="0in" draw:id="id32" draw:style-name="a33" draw:name="Shape 35">
                <svg:title/>
                <svg:desc/>
                <draw:enhanced-geometry xmlns:dr3d="urn:oasis:names:tc:opendocument:xmlns:dr3d:1.0" draw:type="non-primitive" svg:viewBox="0 0 1480820 0" draw:enhanced-path="M 0 0 L 14806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80820"/>
                  <draw:equation draw:name="f7" draw:formula="?f4 / 0"/>
                  <draw:equation draw:name="f8" draw:formula="0 / ?f6"/>
                  <draw:equation draw:name="f9" draw:formula="1480820 / ?f6"/>
                  <draw:equation draw:name="f10" draw:formula="0 / ?f7"/>
                </draw:enhanced-geometry>
              </draw:custom-shape>
              <draw:custom-shape svg:x="0.63028in" svg:y="1.44665in" svg:width="4.66111in" svg:height="0in" draw:id="id33" draw:style-name="a34" draw:name="Shape 36">
                <svg:title/>
                <svg:desc/>
                <draw:enhanced-geometry xmlns:dr3d="urn:oasis:names:tc:opendocument:xmlns:dr3d:1.0" draw:type="non-primitive" svg:viewBox="0 0 4262120 0" draw:enhanced-path="M 0 0 L 470147 0 N M 1529506 0 L 2152299 0 N M 2781198 0 L 3458944 0 N M 3620748 0 L 42618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62120"/>
                  <draw:equation draw:name="f7" draw:formula="?f4 / 0"/>
                  <draw:equation draw:name="f8" draw:formula="0 / ?f6"/>
                  <draw:equation draw:name="f9" draw:formula="4262120 / ?f6"/>
                  <draw:equation draw:name="f10" draw:formula="0 / ?f7"/>
                </draw:enhanced-geometry>
              </draw:custom-shape>
              <draw:custom-shape svg:x="0.63028in" svg:y="1.6135in" svg:width="0.51458in" svg:height="0in" draw:id="id34" draw:style-name="a35" draw:name="Shape 37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1.60852in" svg:y="1.6135in" svg:width="1.37569in" svg:height="0in" draw:id="id35" draw:style-name="a36" draw:name="Shape 38">
                <svg:title/>
                <svg:desc/>
                <draw:enhanced-geometry xmlns:dr3d="urn:oasis:names:tc:opendocument:xmlns:dr3d:1.0" draw:type="non-primitive" svg:viewBox="0 0 1257935 0" draw:enhanced-path="M 0 0 L 500676 0 N M 635004 0 L 125779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57935"/>
                  <draw:equation draw:name="f7" draw:formula="?f4 / 0"/>
                  <draw:equation draw:name="f8" draw:formula="0 / ?f6"/>
                  <draw:equation draw:name="f9" draw:formula="1257935 / ?f6"/>
                  <draw:equation draw:name="f10" draw:formula="0 / ?f7"/>
                </draw:enhanced-geometry>
              </draw:custom-shape>
              <draw:custom-shape svg:x="3.67184in" svg:y="1.6135in" svg:width="1.61944in" svg:height="0in" draw:id="id36" draw:style-name="a37" draw:name="Shape 39">
                <svg:title/>
                <svg:desc/>
                <draw:enhanced-geometry xmlns:dr3d="urn:oasis:names:tc:opendocument:xmlns:dr3d:1.0" draw:type="non-primitive" svg:viewBox="0 0 1480820 0" draw:enhanced-path="M 0 0 L 14806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80820"/>
                  <draw:equation draw:name="f7" draw:formula="?f4 / 0"/>
                  <draw:equation draw:name="f8" draw:formula="0 / ?f6"/>
                  <draw:equation draw:name="f9" draw:formula="1480820 / ?f6"/>
                  <draw:equation draw:name="f10" draw:formula="0 / ?f7"/>
                </draw:enhanced-geometry>
              </draw:custom-shape>
              <draw:custom-shape svg:x="0.63028in" svg:y="1.75366in" svg:width="0.51458in" svg:height="0in" draw:id="id37" draw:style-name="a38" draw:name="Shape 40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1.60852in" svg:y="1.75366in" svg:width="0.16042in" svg:height="0in" draw:id="id38" draw:style-name="a39" draw:name="Shape 41">
                <svg:title/>
                <svg:desc/>
                <draw:enhanced-geometry xmlns:dr3d="urn:oasis:names:tc:opendocument:xmlns:dr3d:1.0" draw:type="non-primitive" svg:viewBox="0 0 146685 0" draw:enhanced-path="M 0 0 L 14653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6685"/>
                  <draw:equation draw:name="f7" draw:formula="?f4 / 0"/>
                  <draw:equation draw:name="f8" draw:formula="0 / ?f6"/>
                  <draw:equation draw:name="f9" draw:formula="146685 / ?f6"/>
                  <draw:equation draw:name="f10" draw:formula="0 / ?f7"/>
                </draw:enhanced-geometry>
              </draw:custom-shape>
              <draw:custom-shape svg:x="1.76878in" svg:y="1.75366in" svg:width="3.52292in" svg:height="0.16736in" draw:id="id39" draw:style-name="a40" draw:name="Shape 42">
                <svg:title/>
                <svg:desc/>
                <draw:enhanced-geometry xmlns:dr3d="urn:oasis:names:tc:opendocument:xmlns:dr3d:1.0" draw:type="non-primitive" svg:viewBox="0 0 3221355 153035" draw:enhanced-path="M 0 0 L 354137 0 N M 488465 0 L 1111258 0 N M 1740157 0 L 2417902 0 N M 2417902 152573 L 3220817 152573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221355"/>
                  <draw:equation draw:name="f7" draw:formula="?f4 / 153035"/>
                  <draw:equation draw:name="f8" draw:formula="0 / ?f6"/>
                  <draw:equation draw:name="f9" draw:formula="3221355 / ?f6"/>
                  <draw:equation draw:name="f10" draw:formula="0 / ?f7"/>
                  <draw:equation draw:name="f11" draw:formula="153035 / ?f7"/>
                </draw:enhanced-geometry>
              </draw:custom-shape>
              <draw:custom-shape svg:x="4.58998in" svg:y="1.75366in" svg:width="0.70139in" svg:height="0in" draw:id="id40" draw:style-name="a41" draw:name="Shape 43">
                <svg:title/>
                <svg:desc/>
                <draw:enhanced-geometry xmlns:dr3d="urn:oasis:names:tc:opendocument:xmlns:dr3d:1.0" draw:type="non-primitive" svg:viewBox="0 0 641350 0" draw:enhanced-path="M 0 0 L 64111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1350"/>
                  <draw:equation draw:name="f7" draw:formula="?f4 / 0"/>
                  <draw:equation draw:name="f8" draw:formula="0 / ?f6"/>
                  <draw:equation draw:name="f9" draw:formula="641350 / ?f6"/>
                  <draw:equation draw:name="f10" draw:formula="0 / ?f7"/>
                </draw:enhanced-geometry>
              </draw:custom-shape>
              <draw:custom-shape svg:x="0.63028in" svg:y="1.92052in" svg:width="0.51458in" svg:height="0in" draw:id="id41" draw:style-name="a42" draw:name="Shape 44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1.60852in" svg:y="1.92052in" svg:width="0.54792in" svg:height="0in" draw:id="id42" draw:style-name="a43" draw:name="Shape 45">
                <svg:title/>
                <svg:desc/>
                <draw:enhanced-geometry xmlns:dr3d="urn:oasis:names:tc:opendocument:xmlns:dr3d:1.0" draw:type="non-primitive" svg:viewBox="0 0 501015 0" draw:enhanced-path="M 0 0 L 50067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01015"/>
                  <draw:equation draw:name="f7" draw:formula="?f4 / 0"/>
                  <draw:equation draw:name="f8" draw:formula="0 / ?f6"/>
                  <draw:equation draw:name="f9" draw:formula="501015 / ?f6"/>
                  <draw:equation draw:name="f10" draw:formula="0 / ?f7"/>
                </draw:enhanced-geometry>
              </draw:custom-shape>
              <draw:custom-shape svg:x="2.30297in" svg:y="1.92052in" svg:width="2.11042in" svg:height="0in" draw:id="id43" draw:style-name="a44" draw:name="Shape 46">
                <svg:title/>
                <svg:desc/>
                <draw:enhanced-geometry xmlns:dr3d="urn:oasis:names:tc:opendocument:xmlns:dr3d:1.0" draw:type="non-primitive" svg:viewBox="0 0 1929764 0" draw:enhanced-path="M 0 0 L 622793 0 N M 1251692 0 L 192943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929764"/>
                  <draw:equation draw:name="f7" draw:formula="?f4 / 0"/>
                  <draw:equation draw:name="f8" draw:formula="0 / ?f6"/>
                  <draw:equation draw:name="f9" draw:formula="1929764 / ?f6"/>
                  <draw:equation draw:name="f10" draw:formula="0 / ?f7"/>
                </draw:enhanced-geometry>
              </draw:custom-shape>
              <draw:custom-shape svg:x="0.63028in" svg:y="2.06068in" svg:width="0.51458in" svg:height="0in" draw:id="id44" draw:style-name="a45" draw:name="Shape 47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1.60852in" svg:y="2.06068in" svg:width="0.16042in" svg:height="0in" draw:id="id45" draw:style-name="a46" draw:name="Shape 48">
                <svg:title/>
                <svg:desc/>
                <draw:enhanced-geometry xmlns:dr3d="urn:oasis:names:tc:opendocument:xmlns:dr3d:1.0" draw:type="non-primitive" svg:viewBox="0 0 146685 0" draw:enhanced-path="M 0 0 L 14653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6685"/>
                  <draw:equation draw:name="f7" draw:formula="?f4 / 0"/>
                  <draw:equation draw:name="f8" draw:formula="0 / ?f6"/>
                  <draw:equation draw:name="f9" draw:formula="146685 / ?f6"/>
                  <draw:equation draw:name="f10" draw:formula="0 / ?f7"/>
                </draw:enhanced-geometry>
              </draw:custom-shape>
              <draw:custom-shape svg:x="1.76878in" svg:y="2.06068in" svg:width="2.64444in" svg:height="0in" draw:id="id46" draw:style-name="a47" draw:name="Shape 49">
                <svg:title/>
                <svg:desc/>
                <draw:enhanced-geometry xmlns:dr3d="urn:oasis:names:tc:opendocument:xmlns:dr3d:1.0" draw:type="non-primitive" svg:viewBox="0 0 2418080 0" draw:enhanced-path="M 0 0 L 354137 0 N M 488465 0 L 1111258 0 N M 1740157 0 L 24179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18080"/>
                  <draw:equation draw:name="f7" draw:formula="?f4 / 0"/>
                  <draw:equation draw:name="f8" draw:formula="0 / ?f6"/>
                  <draw:equation draw:name="f9" draw:formula="2418080 / ?f6"/>
                  <draw:equation draw:name="f10" draw:formula="0 / ?f7"/>
                </draw:enhanced-geometry>
              </draw:custom-shape>
              <draw:custom-shape svg:x="4.58998in" svg:y="2.06068in" svg:width="0.70139in" svg:height="0in" draw:id="id47" draw:style-name="a48" draw:name="Shape 50">
                <svg:title/>
                <svg:desc/>
                <draw:enhanced-geometry xmlns:dr3d="urn:oasis:names:tc:opendocument:xmlns:dr3d:1.0" draw:type="non-primitive" svg:viewBox="0 0 641350 0" draw:enhanced-path="M 0 0 L 64111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1350"/>
                  <draw:equation draw:name="f7" draw:formula="?f4 / 0"/>
                  <draw:equation draw:name="f8" draw:formula="0 / ?f6"/>
                  <draw:equation draw:name="f9" draw:formula="641350 / ?f6"/>
                  <draw:equation draw:name="f10" draw:formula="0 / ?f7"/>
                </draw:enhanced-geometry>
              </draw:custom-shape>
              <draw:custom-shape svg:x="0.63028in" svg:y="2.22754in" svg:width="0.51458in" svg:height="0in" draw:id="id48" draw:style-name="a49" draw:name="Shape 51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1.60852in" svg:y="2.22754in" svg:width="0.54792in" svg:height="0in" draw:id="id49" draw:style-name="a50" draw:name="Shape 52">
                <svg:title/>
                <svg:desc/>
                <draw:enhanced-geometry xmlns:dr3d="urn:oasis:names:tc:opendocument:xmlns:dr3d:1.0" draw:type="non-primitive" svg:viewBox="0 0 501015 0" draw:enhanced-path="M 0 0 L 50067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01015"/>
                  <draw:equation draw:name="f7" draw:formula="?f4 / 0"/>
                  <draw:equation draw:name="f8" draw:formula="0 / ?f6"/>
                  <draw:equation draw:name="f9" draw:formula="501015 / ?f6"/>
                  <draw:equation draw:name="f10" draw:formula="0 / ?f7"/>
                </draw:enhanced-geometry>
              </draw:custom-shape>
              <draw:custom-shape svg:x="2.30297in" svg:y="2.22754in" svg:width="0.68125in" svg:height="0in" draw:id="id50" draw:style-name="a51" draw:name="Shape 53">
                <svg:title/>
                <svg:desc/>
                <draw:enhanced-geometry xmlns:dr3d="urn:oasis:names:tc:opendocument:xmlns:dr3d:1.0" draw:type="non-primitive" svg:viewBox="0 0 622935 0" draw:enhanced-path="M 0 0 L 6227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22935"/>
                  <draw:equation draw:name="f7" draw:formula="?f4 / 0"/>
                  <draw:equation draw:name="f8" draw:formula="0 / ?f6"/>
                  <draw:equation draw:name="f9" draw:formula="622935 / ?f6"/>
                  <draw:equation draw:name="f10" draw:formula="0 / ?f7"/>
                </draw:enhanced-geometry>
              </draw:custom-shape>
              <draw:custom-shape svg:x="3.67184in" svg:y="2.22754in" svg:width="1.61944in" svg:height="0in" draw:id="id51" draw:style-name="a52" draw:name="Shape 54">
                <svg:title/>
                <svg:desc/>
                <draw:enhanced-geometry xmlns:dr3d="urn:oasis:names:tc:opendocument:xmlns:dr3d:1.0" draw:type="non-primitive" svg:viewBox="0 0 1480820 0" draw:enhanced-path="M 0 0 L 14806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80820"/>
                  <draw:equation draw:name="f7" draw:formula="?f4 / 0"/>
                  <draw:equation draw:name="f8" draw:formula="0 / ?f6"/>
                  <draw:equation draw:name="f9" draw:formula="1480820 / ?f6"/>
                  <draw:equation draw:name="f10" draw:formula="0 / ?f7"/>
                </draw:enhanced-geometry>
              </draw:custom-shape>
              <draw:custom-shape svg:x="0.63028in" svg:y="2.36436in" svg:width="4.66111in" svg:height="0.16736in" draw:id="id52" draw:style-name="a53" draw:name="Shape 55">
                <svg:title/>
                <svg:desc/>
                <draw:enhanced-geometry xmlns:dr3d="urn:oasis:names:tc:opendocument:xmlns:dr3d:1.0" draw:type="non-primitive" svg:viewBox="0 0 4262120 153035" draw:enhanced-path="M 0 0 L 470147 0 N M 1529506 0 L 2152299 0 N M 2781198 0 L 3458944 0 N M 3620748 0 L 4261858 0 N M 0 152573 L 470147 152573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62120"/>
                  <draw:equation draw:name="f7" draw:formula="?f4 / 153035"/>
                  <draw:equation draw:name="f8" draw:formula="0 / ?f6"/>
                  <draw:equation draw:name="f9" draw:formula="4262120 / ?f6"/>
                  <draw:equation draw:name="f10" draw:formula="0 / ?f7"/>
                  <draw:equation draw:name="f11" draw:formula="153035 / ?f7"/>
                </draw:enhanced-geometry>
              </draw:custom-shape>
              <draw:custom-shape svg:x="2.30297in" svg:y="2.53122in" svg:width="2.98819in" svg:height="0in" draw:id="id53" draw:style-name="a54" draw:name="Shape 56">
                <svg:title/>
                <svg:desc/>
                <draw:enhanced-geometry xmlns:dr3d="urn:oasis:names:tc:opendocument:xmlns:dr3d:1.0" draw:type="non-primitive" svg:viewBox="0 0 2732405 0" draw:enhanced-path="M 0 0 L 622793 0 N M 1251692 0 L 273235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732405"/>
                  <draw:equation draw:name="f7" draw:formula="?f4 / 0"/>
                  <draw:equation draw:name="f8" draw:formula="0 / ?f6"/>
                  <draw:equation draw:name="f9" draw:formula="2732405 / ?f6"/>
                  <draw:equation draw:name="f10" draw:formula="0 / ?f7"/>
                </draw:enhanced-geometry>
              </draw:custom-shape>
              <draw:custom-shape svg:x="0.63028in" svg:y="2.77149in" svg:width="0.51458in" svg:height="0in" draw:id="id54" draw:style-name="a55" draw:name="Shape 57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2.30297in" svg:y="2.77149in" svg:width="2.98819in" svg:height="0in" draw:id="id55" draw:style-name="a56" draw:name="Shape 58">
                <svg:title/>
                <svg:desc/>
                <draw:enhanced-geometry xmlns:dr3d="urn:oasis:names:tc:opendocument:xmlns:dr3d:1.0" draw:type="non-primitive" svg:viewBox="0 0 2732405 0" draw:enhanced-path="M 0 0 L 622793 0 N M 1251692 0 L 1929437 0 N M 2091241 0 L 273235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732405"/>
                  <draw:equation draw:name="f7" draw:formula="?f4 / 0"/>
                  <draw:equation draw:name="f8" draw:formula="0 / ?f6"/>
                  <draw:equation draw:name="f9" draw:formula="2732405 / ?f6"/>
                  <draw:equation draw:name="f10" draw:formula="0 / ?f7"/>
                </draw:enhanced-geometry>
              </draw:custom-shape>
              <draw:custom-shape svg:x="0.63028in" svg:y="2.83489in" svg:width="0.51458in" svg:height="0in" draw:id="id56" draw:style-name="a57" draw:name="Shape 59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2.30297in" svg:y="2.83489in" svg:width="0.68125in" svg:height="0in" draw:id="id57" draw:style-name="a58" draw:name="Shape 60">
                <svg:title/>
                <svg:desc/>
                <draw:enhanced-geometry xmlns:dr3d="urn:oasis:names:tc:opendocument:xmlns:dr3d:1.0" draw:type="non-primitive" svg:viewBox="0 0 622935 0" draw:enhanced-path="M 0 0 L 6227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22935"/>
                  <draw:equation draw:name="f7" draw:formula="?f4 / 0"/>
                  <draw:equation draw:name="f8" draw:formula="0 / ?f6"/>
                  <draw:equation draw:name="f9" draw:formula="622935 / ?f6"/>
                  <draw:equation draw:name="f10" draw:formula="0 / ?f7"/>
                </draw:enhanced-geometry>
              </draw:custom-shape>
              <draw:custom-shape svg:x="3.67184in" svg:y="2.83489in" svg:width="1.61944in" svg:height="0in" draw:id="id58" draw:style-name="a59" draw:name="Shape 61">
                <svg:title/>
                <svg:desc/>
                <draw:enhanced-geometry xmlns:dr3d="urn:oasis:names:tc:opendocument:xmlns:dr3d:1.0" draw:type="non-primitive" svg:viewBox="0 0 1480820 0" draw:enhanced-path="M 0 0 L 148066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80820"/>
                  <draw:equation draw:name="f7" draw:formula="?f4 / 0"/>
                  <draw:equation draw:name="f8" draw:formula="0 / ?f6"/>
                  <draw:equation draw:name="f9" draw:formula="1480820 / ?f6"/>
                  <draw:equation draw:name="f10" draw:formula="0 / ?f7"/>
                </draw:enhanced-geometry>
              </draw:custom-shape>
              <draw:custom-shape svg:x="0.63028in" svg:y="2.97839in" svg:width="4.66111in" svg:height="0in" draw:id="id59" draw:style-name="a60" draw:name="Shape 62">
                <svg:title/>
                <svg:desc/>
                <draw:enhanced-geometry xmlns:dr3d="urn:oasis:names:tc:opendocument:xmlns:dr3d:1.0" draw:type="non-primitive" svg:viewBox="0 0 4262120 0" draw:enhanced-path="M 0 0 L 470147 0 N M 1529506 0 L 2152299 0 N M 2781198 0 L 3458944 0 N M 3620748 0 L 42618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62120"/>
                  <draw:equation draw:name="f7" draw:formula="?f4 / 0"/>
                  <draw:equation draw:name="f8" draw:formula="0 / ?f6"/>
                  <draw:equation draw:name="f9" draw:formula="4262120 / ?f6"/>
                  <draw:equation draw:name="f10" draw:formula="0 / ?f7"/>
                </draw:enhanced-geometry>
              </draw:custom-shape>
              <draw:custom-shape svg:x="0.63028in" svg:y="3.14858in" svg:width="4.66111in" svg:height="0in" draw:id="id60" draw:style-name="a61" draw:name="Shape 63">
                <svg:title/>
                <svg:desc/>
                <draw:enhanced-geometry xmlns:dr3d="urn:oasis:names:tc:opendocument:xmlns:dr3d:1.0" draw:type="non-primitive" svg:viewBox="0 0 4262120 0" draw:enhanced-path="M 0 0 L 470147 0 N M 894501 0 L 1395178 0 N M 1529506 0 L 2152299 0 N M 2781198 0 L 42618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62120"/>
                  <draw:equation draw:name="f7" draw:formula="?f4 / 0"/>
                  <draw:equation draw:name="f8" draw:formula="0 / ?f6"/>
                  <draw:equation draw:name="f9" draw:formula="4262120 / ?f6"/>
                  <draw:equation draw:name="f10" draw:formula="0 / ?f7"/>
                </draw:enhanced-geometry>
              </draw:custom-shape>
              <draw:custom-shape svg:x="0.63028in" svg:y="3.28207in" svg:width="4.66111in" svg:height="0in" draw:id="id61" draw:style-name="a62" draw:name="Shape 64">
                <svg:title/>
                <svg:desc/>
                <draw:enhanced-geometry xmlns:dr3d="urn:oasis:names:tc:opendocument:xmlns:dr3d:1.0" draw:type="non-primitive" svg:viewBox="0 0 4262120 0" draw:enhanced-path="M 0 0 L 470147 0 N M 894501 0 L 1395178 0 N M 1529506 0 L 2152299 0 N M 2781198 0 L 3458944 0 N M 3620748 0 L 42618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62120"/>
                  <draw:equation draw:name="f7" draw:formula="?f4 / 0"/>
                  <draw:equation draw:name="f8" draw:formula="0 / ?f6"/>
                  <draw:equation draw:name="f9" draw:formula="4262120 / ?f6"/>
                  <draw:equation draw:name="f10" draw:formula="0 / ?f7"/>
                </draw:enhanced-geometry>
              </draw:custom-shape>
              <draw:custom-shape svg:x="0.63028in" svg:y="3.45226in" svg:width="0.51458in" svg:height="0in" draw:id="id62" draw:style-name="a63" draw:name="Shape 65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1.60852in" svg:y="3.45226in" svg:width="4.62778in" svg:height="0in" draw:id="id63" draw:style-name="a64" draw:name="Shape 66">
                <svg:title/>
                <svg:desc/>
                <draw:enhanced-geometry xmlns:dr3d="urn:oasis:names:tc:opendocument:xmlns:dr3d:1.0" draw:type="non-primitive" svg:viewBox="0 0 4231640 0" draw:enhanced-path="M 0 0 L 1257797 0 N M 1886696 0 L 423132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31640"/>
                  <draw:equation draw:name="f7" draw:formula="?f4 / 0"/>
                  <draw:equation draw:name="f8" draw:formula="0 / ?f6"/>
                  <draw:equation draw:name="f9" draw:formula="4231640 / ?f6"/>
                  <draw:equation draw:name="f10" draw:formula="0 / ?f7"/>
                </draw:enhanced-geometry>
              </draw:custom-shape>
              <draw:custom-shape svg:x="0.63028in" svg:y="3.59242in" svg:width="5.60625in" svg:height="0in" draw:id="id64" draw:style-name="a65" draw:name="Shape 67">
                <svg:title/>
                <svg:desc/>
                <draw:enhanced-geometry xmlns:dr3d="urn:oasis:names:tc:opendocument:xmlns:dr3d:1.0" draw:type="non-primitive" svg:viewBox="0 0 5126355 0" draw:enhanced-path="M 0 0 L 470147 0 N M 894501 0 L 2152299 0 N M 2781198 0 L 3458944 0 N M 3620748 0 L 4261858 0 N M 4490826 0 L 512583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126355"/>
                  <draw:equation draw:name="f7" draw:formula="?f4 / 0"/>
                  <draw:equation draw:name="f8" draw:formula="0 / ?f6"/>
                  <draw:equation draw:name="f9" draw:formula="5126355 / ?f6"/>
                  <draw:equation draw:name="f10" draw:formula="0 / ?f7"/>
                </draw:enhanced-geometry>
              </draw:custom-shape>
              <draw:custom-shape svg:x="0.63028in" svg:y="3.75594in" svg:width="0.51458in" svg:height="0in" draw:id="id65" draw:style-name="a66" draw:name="Shape 68">
                <svg:title/>
                <svg:desc/>
                <draw:enhanced-geometry xmlns:dr3d="urn:oasis:names:tc:opendocument:xmlns:dr3d:1.0" draw:type="non-primitive" svg:viewBox="0 0 470534 0" draw:enhanced-path="M 0 0 L 47014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70534"/>
                  <draw:equation draw:name="f7" draw:formula="?f4 / 0"/>
                  <draw:equation draw:name="f8" draw:formula="0 / ?f6"/>
                  <draw:equation draw:name="f9" draw:formula="470534 / ?f6"/>
                  <draw:equation draw:name="f10" draw:formula="0 / ?f7"/>
                </draw:enhanced-geometry>
              </draw:custom-shape>
              <draw:custom-shape svg:x="1.60852in" svg:y="3.75594in" svg:width="1.37569in" svg:height="0in" draw:id="id66" draw:style-name="a67" draw:name="Shape 69">
                <svg:title/>
                <svg:desc/>
                <draw:enhanced-geometry xmlns:dr3d="urn:oasis:names:tc:opendocument:xmlns:dr3d:1.0" draw:type="non-primitive" svg:viewBox="0 0 1257935 0" draw:enhanced-path="M 0 0 L 125779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57935"/>
                  <draw:equation draw:name="f7" draw:formula="?f4 / 0"/>
                  <draw:equation draw:name="f8" draw:formula="0 / ?f6"/>
                  <draw:equation draw:name="f9" draw:formula="1257935 / ?f6"/>
                  <draw:equation draw:name="f10" draw:formula="0 / ?f7"/>
                </draw:enhanced-geometry>
              </draw:custom-shape>
              <draw:custom-shape svg:x="3.67184in" svg:y="3.75594in" svg:width="3.42917in" svg:height="0in" draw:id="id67" draw:style-name="a68" draw:name="Shape 70">
                <svg:title/>
                <svg:desc/>
                <draw:enhanced-geometry xmlns:dr3d="urn:oasis:names:tc:opendocument:xmlns:dr3d:1.0" draw:type="non-primitive" svg:viewBox="0 0 3135630 0" draw:enhanced-path="M 0 0 L 313533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135630"/>
                  <draw:equation draw:name="f7" draw:formula="?f4 / 0"/>
                  <draw:equation draw:name="f8" draw:formula="0 / ?f6"/>
                  <draw:equation draw:name="f9" draw:formula="3135630 / ?f6"/>
                  <draw:equation draw:name="f10" draw:formula="0 / ?f7"/>
                </draw:enhanced-geometry>
              </draw:custom-shape>
              <draw:custom-shape svg:x="0.3131in" svg:y="3.89277in" svg:width="5.92292in" svg:height="0.1375in" draw:id="id68" draw:style-name="a69" draw:name="Shape 71">
                <svg:title/>
                <svg:desc/>
                <draw:enhanced-geometry xmlns:dr3d="urn:oasis:names:tc:opendocument:xmlns:dr3d:1.0" draw:type="non-primitive" svg:viewBox="0 0 5415915 125730" draw:enhanced-path="M 0 125110 L 760173 125110 N M 290026 0 L 760173 0 N M 1184528 0 L 2442325 0 N M 3071224 0 L 3748970 0 N M 3910774 0 L 4551884 0 N M 4780852 0 L 5415857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415915"/>
                  <draw:equation draw:name="f7" draw:formula="?f4 / 125730"/>
                  <draw:equation draw:name="f8" draw:formula="0 / ?f6"/>
                  <draw:equation draw:name="f9" draw:formula="5415915 / ?f6"/>
                  <draw:equation draw:name="f10" draw:formula="0 / ?f7"/>
                  <draw:equation draw:name="f11" draw:formula="125730 / ?f7"/>
                </draw:enhanced-geometry>
              </draw:custom-shape>
              <draw:custom-shape svg:x="6.45631in" svg:y="3.89277in" svg:width="0.64444in" svg:height="0in" draw:id="id69" draw:style-name="a70" draw:name="Shape 72">
                <svg:title/>
                <svg:desc/>
                <draw:enhanced-geometry xmlns:dr3d="urn:oasis:names:tc:opendocument:xmlns:dr3d:1.0" draw:type="non-primitive" svg:viewBox="0 0 589280 0" draw:enhanced-path="M 0 0 L 58921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9280"/>
                  <draw:equation draw:name="f7" draw:formula="?f4 / 0"/>
                  <draw:equation draw:name="f8" draw:formula="0 / ?f6"/>
                  <draw:equation draw:name="f9" draw:formula="589280 / ?f6"/>
                  <draw:equation draw:name="f10" draw:formula="0 / ?f7"/>
                </draw:enhanced-geometry>
              </draw:custom-shape>
              <draw:custom-shape svg:x="1.60852in" svg:y="4.02959in" svg:width="1.37569in" svg:height="0in" draw:id="id70" draw:style-name="a71" draw:name="Shape 73">
                <svg:title/>
                <svg:desc/>
                <draw:enhanced-geometry xmlns:dr3d="urn:oasis:names:tc:opendocument:xmlns:dr3d:1.0" draw:type="non-primitive" svg:viewBox="0 0 1257935 0" draw:enhanced-path="M 0 0 L 125779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57935"/>
                  <draw:equation draw:name="f7" draw:formula="?f4 / 0"/>
                  <draw:equation draw:name="f8" draw:formula="0 / ?f6"/>
                  <draw:equation draw:name="f9" draw:formula="1257935 / ?f6"/>
                  <draw:equation draw:name="f10" draw:formula="0 / ?f7"/>
                </draw:enhanced-geometry>
              </draw:custom-shape>
              <draw:custom-shape svg:x="1.60852in" svg:y="4.02959in" svg:width="4.62778in" svg:height="0.17361in" draw:id="id71" draw:style-name="a72" draw:name="Shape 74">
                <svg:title/>
                <svg:desc/>
                <draw:enhanced-geometry xmlns:dr3d="urn:oasis:names:tc:opendocument:xmlns:dr3d:1.0" draw:type="non-primitive" svg:viewBox="0 0 4231640 158750" draw:enhanced-path="M 1886696 0 L 2564442 0 N M 2726246 0 L 3367356 0 N M 3596324 0 L 4231329 0 N M 0 158676 L 500676 15867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31640"/>
                  <draw:equation draw:name="f7" draw:formula="?f4 / 158750"/>
                  <draw:equation draw:name="f8" draw:formula="0 / ?f6"/>
                  <draw:equation draw:name="f9" draw:formula="4231640 / ?f6"/>
                  <draw:equation draw:name="f10" draw:formula="0 / ?f7"/>
                  <draw:equation draw:name="f11" draw:formula="158750 / ?f7"/>
                </draw:enhanced-geometry>
              </draw:custom-shape>
              <draw:custom-shape svg:x="4.41303in" svg:y="4.64696in" svg:width="0.17708in" svg:height="0in" draw:id="id72" draw:style-name="a73" draw:name="Shape 75">
                <svg:title/>
                <svg:desc/>
                <draw:enhanced-geometry xmlns:dr3d="urn:oasis:names:tc:opendocument:xmlns:dr3d:1.0" draw:type="non-primitive" svg:viewBox="0 0 161925 0" draw:enhanced-path="M 0 0 L 16180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61925"/>
                  <draw:equation draw:name="f7" draw:formula="?f4 / 0"/>
                  <draw:equation draw:name="f8" draw:formula="0 / ?f6"/>
                  <draw:equation draw:name="f9" draw:formula="161925 / ?f6"/>
                  <draw:equation draw:name="f10" draw:formula="0 / ?f7"/>
                </draw:enhanced-geometry>
              </draw:custom-shape>
              <draw:custom-shape svg:x="3.67184in" svg:y="4.64696in" svg:width="2.56458in" svg:height="0.26736in" draw:id="id73" draw:style-name="a74" draw:name="Shape 76">
                <svg:title/>
                <svg:desc/>
                <draw:enhanced-geometry xmlns:dr3d="urn:oasis:names:tc:opendocument:xmlns:dr3d:1.0" draw:type="non-primitive" svg:viewBox="0 0 2345055 244475" draw:enhanced-path="M 839549 0 L 2344632 0 N M 0 244117 L 2344632 244117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345055"/>
                  <draw:equation draw:name="f7" draw:formula="?f4 / 244475"/>
                  <draw:equation draw:name="f8" draw:formula="0 / ?f6"/>
                  <draw:equation draw:name="f9" draw:formula="2345055 / ?f6"/>
                  <draw:equation draw:name="f10" draw:formula="0 / ?f7"/>
                  <draw:equation draw:name="f11" draw:formula="244475 / ?f7"/>
                </draw:enhanced-geometry>
              </draw:custom-shape>
              <draw:custom-shape svg:x="1.60852in" svg:y="5.04408in" svg:width="0.54792in" svg:height="0in" draw:id="id74" draw:style-name="a75" draw:name="Shape 77">
                <svg:title/>
                <svg:desc/>
                <draw:enhanced-geometry xmlns:dr3d="urn:oasis:names:tc:opendocument:xmlns:dr3d:1.0" draw:type="non-primitive" svg:viewBox="0 0 501015 0" draw:enhanced-path="M 0 0 L 50067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01015"/>
                  <draw:equation draw:name="f7" draw:formula="?f4 / 0"/>
                  <draw:equation draw:name="f8" draw:formula="0 / ?f6"/>
                  <draw:equation draw:name="f9" draw:formula="501015 / ?f6"/>
                  <draw:equation draw:name="f10" draw:formula="0 / ?f7"/>
                </draw:enhanced-geometry>
              </draw:custom-shape>
              <draw:custom-shape svg:x="0.3131in" svg:y="5.1275in" svg:width="0.83194in" svg:height="0in" draw:id="id75" draw:style-name="a76" draw:name="Shape 78">
                <svg:title/>
                <svg:desc/>
                <draw:enhanced-geometry xmlns:dr3d="urn:oasis:names:tc:opendocument:xmlns:dr3d:1.0" draw:type="non-primitive" svg:viewBox="0 0 760730 0" draw:enhanced-path="M 0 0 L 76017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60730"/>
                  <draw:equation draw:name="f7" draw:formula="?f4 / 0"/>
                  <draw:equation draw:name="f8" draw:formula="0 / ?f6"/>
                  <draw:equation draw:name="f9" draw:formula="760730 / ?f6"/>
                  <draw:equation draw:name="f10" draw:formula="0 / ?f7"/>
                </draw:enhanced-geometry>
              </draw:custom-shape>
              <draw:custom-shape svg:x="0.3131in" svg:y="5.39114in" svg:width="5.92292in" svg:height="0in" draw:id="id76" draw:style-name="a77" draw:name="Shape 79">
                <svg:title/>
                <svg:desc/>
                <draw:enhanced-geometry xmlns:dr3d="urn:oasis:names:tc:opendocument:xmlns:dr3d:1.0" draw:type="non-primitive" svg:viewBox="0 0 5415915 0" draw:enhanced-path="M 3071224 0 L 5415857 0 N M 0 0 L 76017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415915"/>
                  <draw:equation draw:name="f7" draw:formula="?f4 / 0"/>
                  <draw:equation draw:name="f8" draw:formula="0 / ?f6"/>
                  <draw:equation draw:name="f9" draw:formula="5415915 / ?f6"/>
                  <draw:equation draw:name="f10" draw:formula="0 / ?f7"/>
                </draw:enhanced-geometry>
              </draw:custom-shape>
              <draw:custom-shape svg:x="1.60852in" svg:y="5.39114in" svg:width="0.54792in" svg:height="0in" draw:id="id77" draw:style-name="a78" draw:name="Shape 80">
                <svg:title/>
                <svg:desc/>
                <draw:enhanced-geometry xmlns:dr3d="urn:oasis:names:tc:opendocument:xmlns:dr3d:1.0" draw:type="non-primitive" svg:viewBox="0 0 501015 0" draw:enhanced-path="M 0 0 L 50067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01015"/>
                  <draw:equation draw:name="f7" draw:formula="?f4 / 0"/>
                  <draw:equation draw:name="f8" draw:formula="0 / ?f6"/>
                  <draw:equation draw:name="f9" draw:formula="501015 / ?f6"/>
                  <draw:equation draw:name="f10" draw:formula="0 / ?f7"/>
                </draw:enhanced-geometry>
              </draw:custom-shape>
              <draw:custom-shape svg:x="0.3131in" svg:y="5.82163in" svg:width="0.31736in" svg:height="0in" draw:id="id78" draw:style-name="a79" draw:name="Shape 81">
                <svg:title/>
                <svg:desc/>
                <draw:enhanced-geometry xmlns:dr3d="urn:oasis:names:tc:opendocument:xmlns:dr3d:1.0" draw:type="non-primitive" svg:viewBox="0 0 290195 0" draw:enhanced-path="M 0 0 L 29002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90195"/>
                  <draw:equation draw:name="f7" draw:formula="?f4 / 0"/>
                  <draw:equation draw:name="f8" draw:formula="0 / ?f6"/>
                  <draw:equation draw:name="f9" draw:formula="290195 / ?f6"/>
                  <draw:equation draw:name="f10" draw:formula="0 / ?f7"/>
                </draw:enhanced-geometry>
              </draw:custom-shape>
              <draw:custom-shape svg:x="1.34142in" svg:y="5.39114in" svg:width="0.17361in" svg:height="0.44097in" draw:id="id79" draw:style-name="a80" draw:name="Shape 82">
                <svg:title/>
                <svg:desc/>
                <draw:enhanced-geometry xmlns:dr3d="urn:oasis:names:tc:opendocument:xmlns:dr3d:1.0" draw:type="non-primitive" svg:viewBox="0 0 158750 403225" draw:enhanced-path="M 0 402794 L 0 0 N M 158751 402794 L 158751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8750"/>
                  <draw:equation draw:name="f7" draw:formula="?f4 / 403225"/>
                  <draw:equation draw:name="f8" draw:formula="0 / ?f6"/>
                  <draw:equation draw:name="f9" draw:formula="158750 / ?f6"/>
                  <draw:equation draw:name="f10" draw:formula="0 / ?f7"/>
                  <draw:equation draw:name="f11" draw:formula="403225 / ?f7"/>
                </draw:enhanced-geometry>
              </draw:custom-shape>
              <draw:custom-shape svg:x="0.63028in" svg:y="5.82163in" svg:width="1.67292in" svg:height="0in" draw:id="id80" draw:style-name="a81" draw:name="Shape 83">
                <svg:title/>
                <svg:desc/>
                <draw:enhanced-geometry xmlns:dr3d="urn:oasis:names:tc:opendocument:xmlns:dr3d:1.0" draw:type="non-primitive" svg:viewBox="0 0 1529715 0" draw:enhanced-path="M 0 0 L 152950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29715"/>
                  <draw:equation draw:name="f7" draw:formula="?f4 / 0"/>
                  <draw:equation draw:name="f8" draw:formula="0 / ?f6"/>
                  <draw:equation draw:name="f9" draw:formula="1529715 / ?f6"/>
                  <draw:equation draw:name="f10" draw:formula="0 / ?f7"/>
                </draw:enhanced-geometry>
              </draw:custom-shape>
              <draw:custom-shape svg:x="1.60852in" svg:y="5.39114in" svg:width="0in" svg:height="0.44444in" draw:id="id81" draw:style-name="a82" draw:name="Shape 84">
                <svg:title/>
                <svg:desc/>
                <draw:enhanced-geometry xmlns:dr3d="urn:oasis:names:tc:opendocument:xmlns:dr3d:1.0" draw:type="non-primitive" svg:viewBox="0 0 0 406400" draw:enhanced-path="M 0 405846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06400"/>
                  <draw:equation draw:name="f8" draw:formula="0 / ?f6"/>
                  <draw:equation draw:name="f9" draw:formula="0 / ?f7"/>
                  <draw:equation draw:name="f10" draw:formula="406400 / ?f7"/>
                </draw:enhanced-geometry>
              </draw:custom-shape>
              <draw:custom-shape svg:x="1.76878in" svg:y="5.3878in" svg:width="0in" svg:height="0.44444in" draw:id="id82" draw:style-name="a83" draw:name="Shape 85">
                <svg:title/>
                <svg:desc/>
                <draw:enhanced-geometry xmlns:dr3d="urn:oasis:names:tc:opendocument:xmlns:dr3d:1.0" draw:type="non-primitive" svg:viewBox="0 0 0 406400" draw:enhanced-path="M 0 405846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06400"/>
                  <draw:equation draw:name="f8" draw:formula="0 / ?f6"/>
                  <draw:equation draw:name="f9" draw:formula="0 / ?f7"/>
                  <draw:equation draw:name="f10" draw:formula="406400 / ?f7"/>
                </draw:enhanced-geometry>
              </draw:custom-shape>
              <draw:custom-shape svg:x="1.9257in" svg:y="5.1275in" svg:width="0in" svg:height="0.70417in" draw:id="id83" draw:style-name="a84" draw:name="Shape 86">
                <svg:title/>
                <svg:desc/>
                <draw:enhanced-geometry xmlns:dr3d="urn:oasis:names:tc:opendocument:xmlns:dr3d:1.0" draw:type="non-primitive" svg:viewBox="0 0 0 643890" draw:enhanced-path="M 0 643861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643890"/>
                  <draw:equation draw:name="f8" draw:formula="0 / ?f6"/>
                  <draw:equation draw:name="f9" draw:formula="0 / ?f7"/>
                  <draw:equation draw:name="f10" draw:formula="643890 / ?f7"/>
                </draw:enhanced-geometry>
              </draw:custom-shape>
              <draw:custom-shape svg:x="2.30297in" svg:y="5.82163in" svg:width="3.93333in" svg:height="0in" draw:id="id84" draw:style-name="a85" draw:name="Shape 87">
                <svg:title/>
                <svg:desc/>
                <draw:enhanced-geometry xmlns:dr3d="urn:oasis:names:tc:opendocument:xmlns:dr3d:1.0" draw:type="non-primitive" svg:viewBox="0 0 3596640 0" draw:enhanced-path="M 0 0 L 622793 0 N M 1251692 0 L 359632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596640"/>
                  <draw:equation draw:name="f7" draw:formula="?f4 / 0"/>
                  <draw:equation draw:name="f8" draw:formula="0 / ?f6"/>
                  <draw:equation draw:name="f9" draw:formula="3596640 / ?f6"/>
                  <draw:equation draw:name="f10" draw:formula="0 / ?f7"/>
                </draw:enhanced-geometry>
              </draw:custom-shape>
              <draw:custom-shape svg:x="0.3131in" svg:y="6.02186in" svg:width="2.67153in" svg:height="0in" draw:id="id85" draw:style-name="a86" draw:name="Shape 88">
                <svg:title/>
                <svg:desc/>
                <draw:enhanced-geometry xmlns:dr3d="urn:oasis:names:tc:opendocument:xmlns:dr3d:1.0" draw:type="non-primitive" svg:viewBox="0 0 2442845 0" draw:enhanced-path="M 0 0 L 24423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42845"/>
                  <draw:equation draw:name="f7" draw:formula="?f4 / 0"/>
                  <draw:equation draw:name="f8" draw:formula="0 / ?f6"/>
                  <draw:equation draw:name="f9" draw:formula="2442845 / ?f6"/>
                  <draw:equation draw:name="f10" draw:formula="0 / ?f7"/>
                </draw:enhanced-geometry>
              </draw:custom-shape>
              <draw:custom-shape svg:x="2.17165in" svg:y="0.31536in" svg:width="0.02014in" svg:height="0in" draw:id="id86" draw:style-name="a87" draw:name="Shape 89">
                <svg:title/>
                <svg:desc/>
                <draw:enhanced-geometry xmlns:dr3d="urn:oasis:names:tc:opendocument:xmlns:dr3d:1.0" draw:type="non-primitive" svg:viewBox="0 0 18415 0" draw:enhanced-path="M 0 0 L 1831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8415"/>
                  <draw:equation draw:name="f7" draw:formula="?f4 / 0"/>
                  <draw:equation draw:name="f8" draw:formula="0 / ?f6"/>
                  <draw:equation draw:name="f9" draw:formula="18415 / ?f6"/>
                  <draw:equation draw:name="f10" draw:formula="0 / ?f7"/>
                </draw:enhanced-geometry>
              </draw:custom-shape>
              <draw:custom-shape svg:x="5.32157in" svg:y="0.292in" svg:width="0.01736in" svg:height="0in" draw:id="id87" draw:style-name="a88" draw:name="Shape 90">
                <svg:title/>
                <svg:desc/>
                <draw:enhanced-geometry xmlns:dr3d="urn:oasis:names:tc:opendocument:xmlns:dr3d:1.0" draw:type="non-primitive" svg:viewBox="0 0 15875 0" draw:enhanced-path="M 0 0 L 1526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875"/>
                  <draw:equation draw:name="f7" draw:formula="?f4 / 0"/>
                  <draw:equation draw:name="f8" draw:formula="0 / ?f6"/>
                  <draw:equation draw:name="f9" draw:formula="15875 / ?f6"/>
                  <draw:equation draw:name="f10" draw:formula="0 / ?f7"/>
                </draw:enhanced-geometry>
              </draw:custom-shape>
              <draw:custom-shape svg:x="4.95343in" svg:y="0.34989in" svg:width="0.00347in" svg:height="0.15in" draw:id="id88" draw:style-name="a89" draw:name="Shape 91">
                <svg:title/>
                <svg:desc/>
                <draw:enhanced-geometry xmlns:dr3d="urn:oasis:names:tc:opendocument:xmlns:dr3d:1.0" draw:type="non-primitive" svg:viewBox="0 0 3175 137160" draw:enhanced-path="M 3052 136928 L 0 136928 0 0 3052 0 3052 136928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175"/>
                  <draw:equation draw:name="f7" draw:formula="?f4 / 137160"/>
                  <draw:equation draw:name="f8" draw:formula="0 / ?f6"/>
                  <draw:equation draw:name="f9" draw:formula="3175 / ?f6"/>
                  <draw:equation draw:name="f10" draw:formula="0 / ?f7"/>
                  <draw:equation draw:name="f11" draw:formula="137160 / ?f7"/>
                </draw:enhanced-geometry>
              </draw:custom-shape>
              <draw:custom-shape svg:x="1.57889in" svg:y="0.68244in" svg:width="3.83819in" svg:height="0.89792in" draw:id="id89" draw:style-name="a90" draw:name="Shape 92">
                <svg:title/>
                <svg:desc/>
                <draw:enhanced-geometry xmlns:dr3d="urn:oasis:names:tc:opendocument:xmlns:dr3d:1.0" draw:type="non-primitive" svg:viewBox="0 0 3509645 821055" draw:enhanced-path="M 3448566 0 L 3509624 0 N M 3439229 271581 L 3503340 271581 N M 0 582831 L 12211 582831 N M 478513 820846 L 490725 82084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509645"/>
                  <draw:equation draw:name="f7" draw:formula="?f4 / 821055"/>
                  <draw:equation draw:name="f8" draw:formula="0 / ?f6"/>
                  <draw:equation draw:name="f9" draw:formula="3509645 / ?f6"/>
                  <draw:equation draw:name="f10" draw:formula="0 / ?f7"/>
                  <draw:equation draw:name="f11" draw:formula="821055 / ?f7"/>
                </draw:enhanced-geometry>
              </draw:custom-shape>
              <draw:custom-shape svg:x="2.15982in" svg:y="1.91051in" svg:width="0.01736in" svg:height="0in" draw:id="id90" draw:style-name="a91" draw:name="Shape 93">
                <svg:title/>
                <svg:desc/>
                <draw:enhanced-geometry xmlns:dr3d="urn:oasis:names:tc:opendocument:xmlns:dr3d:1.0" draw:type="non-primitive" svg:viewBox="0 0 15875 0" draw:enhanced-path="M 0 0 L 1526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875"/>
                  <draw:equation draw:name="f7" draw:formula="?f4 / 0"/>
                  <draw:equation draw:name="f8" draw:formula="0 / ?f6"/>
                  <draw:equation draw:name="f9" draw:formula="15875 / ?f6"/>
                  <draw:equation draw:name="f10" draw:formula="0 / ?f7"/>
                </draw:enhanced-geometry>
              </draw:custom-shape>
              <draw:custom-shape svg:x="5.34341in" svg:y="1.90383in" svg:width="0.06736in" svg:height="0in" draw:id="id91" draw:style-name="a92" draw:name="Shape 94">
                <svg:title/>
                <svg:desc/>
                <draw:enhanced-geometry xmlns:dr3d="urn:oasis:names:tc:opendocument:xmlns:dr3d:1.0" draw:type="non-primitive" svg:viewBox="0 0 61594 0" draw:enhanced-path="M 0 0 L 610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1594"/>
                  <draw:equation draw:name="f7" draw:formula="?f4 / 0"/>
                  <draw:equation draw:name="f8" draw:formula="0 / ?f6"/>
                  <draw:equation draw:name="f9" draw:formula="61594 / ?f6"/>
                  <draw:equation draw:name="f10" draw:formula="0 / ?f7"/>
                </draw:enhanced-geometry>
              </draw:custom-shape>
              <draw:custom-shape svg:x="2.97064in" svg:y="2.21085in" svg:width="0.56111in" svg:height="0in" draw:id="id92" draw:style-name="a93" draw:name="Shape 95">
                <svg:title/>
                <svg:desc/>
                <draw:enhanced-geometry xmlns:dr3d="urn:oasis:names:tc:opendocument:xmlns:dr3d:1.0" draw:type="non-primitive" svg:viewBox="0 0 513080 0" draw:enhanced-path="M 0 0 L 51288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13080"/>
                  <draw:equation draw:name="f7" draw:formula="?f4 / 0"/>
                  <draw:equation draw:name="f8" draw:formula="0 / ?f6"/>
                  <draw:equation draw:name="f9" draw:formula="513080 / ?f6"/>
                  <draw:equation draw:name="f10" draw:formula="0 / ?f7"/>
                </draw:enhanced-geometry>
              </draw:custom-shape>
              <draw:custom-shape svg:x="1.57753in" svg:y="2.51453in" svg:width="4.78611in" svg:height="0.60764in" draw:id="id93" draw:style-name="a94" draw:name="Shape 96">
                <svg:title/>
                <svg:desc/>
                <draw:enhanced-geometry xmlns:dr3d="urn:oasis:names:tc:opendocument:xmlns:dr3d:1.0" draw:type="non-primitive" svg:viewBox="0 0 4376420 555625" draw:enhanced-path="M 2766 0 L 18031 0 N M 0 265478 L 500161 265478 N M 4305916 555368 L 4376132 555368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376420"/>
                  <draw:equation draw:name="f7" draw:formula="?f4 / 555625"/>
                  <draw:equation draw:name="f8" draw:formula="0 / ?f6"/>
                  <draw:equation draw:name="f9" draw:formula="4376420 / ?f6"/>
                  <draw:equation draw:name="f10" draw:formula="0 / ?f7"/>
                  <draw:equation draw:name="f11" draw:formula="555625 / ?f7"/>
                </draw:enhanced-geometry>
              </draw:custom-shape>
              <draw:custom-shape svg:x="2.96852in" svg:y="3.43558in" svg:width="0.56111in" svg:height="0in" draw:id="id94" draw:style-name="a95" draw:name="Shape 97">
                <svg:title/>
                <svg:desc/>
                <draw:enhanced-geometry xmlns:dr3d="urn:oasis:names:tc:opendocument:xmlns:dr3d:1.0" draw:type="non-primitive" svg:viewBox="0 0 513080 0" draw:enhanced-path="M 0 0 L 51288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13080"/>
                  <draw:equation draw:name="f7" draw:formula="?f4 / 0"/>
                  <draw:equation draw:name="f8" draw:formula="0 / ?f6"/>
                  <draw:equation draw:name="f9" draw:formula="513080 / ?f6"/>
                  <draw:equation draw:name="f10" draw:formula="0 / ?f7"/>
                </draw:enhanced-geometry>
              </draw:custom-shape>
              <draw:custom-shape svg:x="6.25256in" svg:y="3.43892in" svg:width="0.02361in" svg:height="0in" draw:id="id95" draw:style-name="a96" draw:name="Shape 98">
                <svg:title/>
                <svg:desc/>
                <draw:enhanced-geometry xmlns:dr3d="urn:oasis:names:tc:opendocument:xmlns:dr3d:1.0" draw:type="non-primitive" svg:viewBox="0 0 21590 0" draw:enhanced-path="M 0 0 L 2137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590"/>
                  <draw:equation draw:name="f7" draw:formula="?f4 / 0"/>
                  <draw:equation draw:name="f8" draw:formula="0 / ?f6"/>
                  <draw:equation draw:name="f9" draw:formula="21590 / ?f6"/>
                  <draw:equation draw:name="f10" draw:formula="0 / ?f7"/>
                </draw:enhanced-geometry>
              </draw:custom-shape>
              <draw:custom-shape svg:x="2.96518in" svg:y="3.74259in" svg:width="1.51389in" svg:height="0.30764in" draw:id="id96" draw:style-name="a97" draw:name="Shape 99">
                <svg:title/>
                <svg:desc/>
                <draw:enhanced-geometry xmlns:dr3d="urn:oasis:names:tc:opendocument:xmlns:dr3d:1.0" draw:type="non-primitive" svg:viewBox="0 0 1384300 281305" draw:enhanced-path="M 0 0 L 515941 0 N M 3052 274632 L 515941 274632 N M 1322894 280735 L 1383952 280735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384300"/>
                  <draw:equation draw:name="f7" draw:formula="?f4 / 281305"/>
                  <draw:equation draw:name="f8" draw:formula="0 / ?f6"/>
                  <draw:equation draw:name="f9" draw:formula="1384300 / ?f6"/>
                  <draw:equation draw:name="f10" draw:formula="0 / ?f7"/>
                  <draw:equation draw:name="f11" draw:formula="281305 / ?f7"/>
                </draw:enhanced-geometry>
              </draw:custom-shape>
              <draw:custom-shape svg:x="5.34341in" svg:y="4.03626in" svg:width="1.01597in" svg:height="0.01389in" draw:id="id97" draw:style-name="a98" draw:name="Shape 100">
                <svg:title/>
                <svg:desc/>
                <draw:enhanced-geometry xmlns:dr3d="urn:oasis:names:tc:opendocument:xmlns:dr3d:1.0" draw:type="non-primitive" svg:viewBox="0 0 929005 12700" draw:enhanced-path="M 0 12205 L 67163 12205 N M 861326 0 L 928490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9005"/>
                  <draw:equation draw:name="f7" draw:formula="?f4 / 12700"/>
                  <draw:equation draw:name="f8" draw:formula="0 / ?f6"/>
                  <draw:equation draw:name="f9" draw:formula="929005 / ?f6"/>
                  <draw:equation draw:name="f10" draw:formula="0 / ?f7"/>
                  <draw:equation draw:name="f11" draw:formula="12700 / ?f7"/>
                </draw:enhanced-geometry>
              </draw:custom-shape>
              <draw:custom-shape svg:x="3.53268in" svg:y="5.35777in" svg:width="0.01042in" svg:height="0in" draw:id="id98" draw:style-name="a99" draw:name="Shape 101">
                <svg:title/>
                <svg:desc/>
                <draw:enhanced-geometry xmlns:dr3d="urn:oasis:names:tc:opendocument:xmlns:dr3d:1.0" draw:type="non-primitive" svg:viewBox="0 0 9525 0" draw:enhanced-path="M 0 0 L 91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525"/>
                  <draw:equation draw:name="f7" draw:formula="?f4 / 0"/>
                  <draw:equation draw:name="f8" draw:formula="0 / ?f6"/>
                  <draw:equation draw:name="f9" draw:formula="9525 / ?f6"/>
                  <draw:equation draw:name="f10" draw:formula="0 / ?f7"/>
                </draw:enhanced-geometry>
              </draw:custom-shape>
              <draw:custom-shape svg:x="3.76872in" svg:y="5.76156in" svg:width="2.30417in" svg:height="0in" draw:id="id99" draw:style-name="a100" draw:name="Shape 102">
                <svg:title/>
                <svg:desc/>
                <draw:enhanced-geometry xmlns:dr3d="urn:oasis:names:tc:opendocument:xmlns:dr3d:1.0" draw:type="non-primitive" svg:viewBox="0 0 2106930 0" draw:enhanced-path="M 0 0 L 210650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06930"/>
                  <draw:equation draw:name="f7" draw:formula="?f4 / 0"/>
                  <draw:equation draw:name="f8" draw:formula="0 / ?f6"/>
                  <draw:equation draw:name="f9" draw:formula="2106930 / ?f6"/>
                  <draw:equation draw:name="f10" draw:formula="0 / ?f7"/>
                </draw:enhanced-geometry>
              </draw:custom-shape>
            </draw:g>
          </table:table-cell>
          <table:table-cell table:number-columns-repeated="16379" table:style-name="ce1"/>
        </table:table-row>
        <table:table-row table:style-name="ro28">
          <table:table-cell table:number-columns-repeated="16384" table:style-name="ce1"/>
        </table:table-row>
        <table:table-row table:style-name="ro29">
          <table:table-cell table:number-columns-repeated="15" table:style-name="ce1"/>
          <table:table-cell table:style-name="ce1">
            <draw:frame draw:z-index="149" draw:id="id148" draw:style-name="a153" draw:name="Textbox 150" svg:x="0.1075in" svg:y="0in" svg:width="1.75972in" svg:height="0.51319in">
              <draw:text-box>
                <text:p text:style-name="a152" text:class-names="" text:cond-style-name=""><text:span text:style-name="a147" text:class-names="">IE</text:span><text:span text:style-name="a148" text:class-names="">9</text:span><text:span text:style-name="a149" text:class-names=""><text:s text:c="6"/></text:span><text:span text:style-name="a150" text:class-names=""><text:s text:c="1"/></text:span><text:span text:style-name="a151" text:class-names="">li</text:span></text:p>
              </draw:text-box>
              <svg:title/>
              <svg:desc/>
            </draw:frame>
          </table:table-cell>
          <table:table-cell table:number-columns-repeated="16368" table:style-name="ce1"/>
        </table:table-row>
        <table:table-row table:style-name="ro30">
          <table:table-cell table:number-columns-repeated="11" table:style-name="ce1"/>
          <table:table-cell table:style-name="ce1">
            <draw:frame draw:z-index="150" draw:id="id149" draw:style-name="a159" draw:name="Textbox 151" svg:x="0.60395in" svg:y="0in" svg:width="1.65833in" svg:height="0.575in">
              <draw:text-box>
                <text:p text:style-name="a158" text:class-names="" text:cond-style-name=""><text:span text:style-name="a154" text:class-names="">·</text:span><text:span text:style-name="a155" text:class-names="">1 <text:s text:c="3"/></text:span><text:span text:style-name="a156" text:class-names=""><text:s text:c="1"/></text:span><text:span text:style-name="a157" text:class-names="">r�n</text:span></text:p>
              </draw:text-box>
              <svg:title/>
              <svg:desc/>
            </draw:frame>
          </table:table-cell>
          <table:table-cell table:number-columns-repeated="16372" table:style-name="ce1"/>
        </table:table-row>
        <table:table-row table:number-rows-repeated="1048514" table:style-name="ro3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5T20:06:58Z</meta:creation-date>
    <dc:date>2026-08-05T20:07:06Z</dc:date>
    <meta:user-defined meta:name="Created" meta:value-type="date">2026-08-05T00:00:00Z</meta:user-defined>
    <meta:user-defined meta:name="Producer">Adobe Acrobat (64-bit) 26 Paper Capture Plug-in</meta:user-defined>
    <meta:user-defined meta:name="LastSaved" meta:value-type="date">2026-08-05T00:00:00Z</meta:user-defined>
  </office:meta>
</office:document-meta>
</file>